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595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5957</text:p>
      <text:p text:style-name="ifm_p_font.roman_mt.3.76mm_ifm">Vragen van het lid <text:span text:style-name="ifm_span_font.bold_ifm">Wendel</text:span> (VVD) aan de Minister van Volksgezondheid, Welzijn en Sport over <text:span text:style-name="ifm_span_font.italic_ifm">het bericht dat thuismonitoring 350.000 ziekenhuisopnames kan schelen, maar tegengehouden wordt door de bekostiging</text:span> (ingezonden 8 juli 2026).</text:p>
      <text:p text:style-name="ifm_p_mt.3.76mm_ifm">Vraag 1</text:p>
      <text:p text:style-name="ifm_p_ifm">Bent u bekend met het artikel «Thuismonitoring kan 350.000 ziekenhuisopnames schelen, maar de bekostiging houdt het tegen» – naar aanleiding van de podcast BNR Beter?<text:note text:id="ID-2026Z15957-d41e56" text:note-class="footnote"><text:note-citation text:label="1 ">1</text:note-citation><text:note-body><text:p text:style-name="ifm_p_font.normal_size.6.93pt_mt..5mm_indent.-0.1161in_mleft.0.1161in_ifm">BNR, 6 juli 2026, «Thuismonitoring kan 350.000 ziekenhuisopnames schelen, maar de bekostiging houdt het tegen» (Thuismonitoring kan 350.000 ziekenhuisopnames schelen, maar de bekostiging houdt het tegen | BNR Nieuwsradio)</text:p></text:note-body></text:note></text:p>
      <text:p text:style-name="ifm_p_mt.3.76mm_ifm">Vraag 2</text:p>
      <text:p text:style-name="ifm_p_ifm">Deelt u de hoge verwachtingen die in het artikel geschetst worden van thuismonitoring? Waarom wel, of waarom niet?</text:p>
      <text:p text:style-name="ifm_p_mt.3.76mm_ifm">Vraag 3</text:p>
      <text:p text:style-name="ifm_p_ifm">Deelt u de mening dat thuismonitoring goed past binnen de visie «digitaal als het kan, fysiek als het moet» en in het toewerken naar passende zorg?</text:p>
      <text:p text:style-name="ifm_p_mt.3.76mm_ifm">Vraag 4</text:p>
      <text:p text:style-name="ifm_p_ifm">Kunt u aangeven hoeveel inzet van personeel thuismonitoring potentieel kan schelen?</text:p>
      <text:p text:style-name="ifm_p_mt.3.76mm_ifm">Vraag 5</text:p>
      <text:p text:style-name="ifm_p_ifm">Welke knelpunten gelden er op dit moment in de bekostiging en financiering van zorg, waardoor initiatieven als thuismonitoring niet voldoende kunnen worden opgeschaald? Welke hiervan gelden specifiek voor hybride zorg?</text:p>
      <text:p text:style-name="ifm_p_mt.3.76mm_ifm">Vraag 6</text:p>
      <text:p text:style-name="ifm_p_ifm">Op welke manier bent u van plan om initiatieven als thuismonitoring meer ruimte te geven om op te schalen, in lijn met de motie-Wendel/Vervuurt?<text:note text:id="ID-2026Z15957-d41e91" text:note-class="footnote"><text:note-citation text:label="2 ">2</text:note-citation><text:note-body><text:p text:style-name="ifm_p_font.normal_size.6.93pt_mt..5mm_indent.-0.1161in_mleft.0.1161in_ifm">Kamerstuk 27 529, nr. 369</text:p></text:note-body></text:note></text:p>
      <text:p text:style-name="ifm_p_mt.3.76mm_ifm">Vraag 7</text:p>
      <text:p text:style-name="ifm_p_ifm">Hoe kijkt u ernaar dat in het artikel wordt gesteld dat ongeveer de helft van de ziekenhuiszorg thuis zou kunnen plaatsvinden, van de voorbereiding op een operatie tot de begeleiding van chronisch zieken?</text:p>
      <text:p text:style-name="ifm_p_mt.3.76mm_ifm">Vraag 8</text:p>
      <text:p text:style-name="ifm_p_ifm">Kunt u deze vragen individueel beantwoorden voorafgaand aan de begrotingsbehandeling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dat thuismonitoring 350.000 ziekenhuisopnames kan schelen, maar tegengehouden wordt door de bekostiging</dc:title>
    <meta:user-defined meta:name="OVERHEIDop.ParlID/DC.identifier">kv-tk-2026Z15957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08</meta:user-defined>
    <meta:user-defined meta:name="OVERHEIDop.KamervraagTypen/DC.type">Schriftelijke vragen</meta:user-defined>
    <meta:user-defined meta:name="OVERHEIDop.vraagnummer">2026Z15957</meta:user-defined>
    <meta:user-defined meta:name="OVERHEIDop.indiener">H. Wendel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08</meta:user-defined>
    <meta:user-defined meta:name="DC.title">Het bericht dat thuismonitoring 350.000 ziekenhuisopnames kan schelen, maar tegengehouden wordt door de bekostiging</meta:user-defined>
    <meta:user-defined meta:name="DCTERMS.W3CDTF/DCTERMS.available">2026-07-08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