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590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5900</text:p>
      <text:p text:style-name="ifm_p_font.roman_mt.3.76mm_ifm">Vragen van het lid <text:span text:style-name="ifm_span_font.bold_ifm">Vellinga-Beemsterboer</text:span> (D66) aan de Minister van Landbouw, Visserij, Voedselzekerheid en Natuur over <text:span text:style-name="ifm_span_font.italic_ifm">het bericht staatsbosbeheer af wil van verlieslatende bezoekerscentra</text:span> (ingezonden 7 juli 2026).</text:p>
      <text:p text:style-name="ifm_p_mt.3.76mm_ifm">Vraag 1</text:p>
      <text:p text:style-name="ifm_p_ifm">Heeft u kennisgenomen van het bericht dat Staatsbosbeheer af wil van verlieslatende bezoekerscentra, en kunt u bevestigen wat de aanleiding en omvang van dit voornemen is?<text:note text:id="ID-2026Z15900-d41e57" text:note-class="footnote"><text:note-citation text:label="1 ">1</text:note-citation><text:note-body><text:p text:style-name="ifm_p_font.normal_size.6.93pt_mt..5mm_indent.-0.1161in_mleft.0.1161in_ifm">NRC, 5 juli 2026, «Staatsbosbeheer wil af van verlieslatende bezoekerscentra» (Https://www.nrc.nl/nieuws/2026/07/05/staatsbosbeheer-wil-af-van-verlieslatende-bezoekerscentra-a4931825#:~:text=Vanaf%201%20januari%202027%20gaan,dat%20beheer%20sluitend%20te%20krijgen)</text:p></text:note-body></text:note></text:p>
      <text:p text:style-name="ifm_p_mt.3.76mm_ifm">Vraag 2</text:p>
      <text:p text:style-name="ifm_p_ifm">Deelt u de opvatting dat bezoekerscentra niet alleen een kostenpost zijn, maar ook een instrument voor publieksvoorlichting, draagvlak en natuurbegrip?</text:p>
      <text:p text:style-name="ifm_p_mt.3.76mm_ifm">Vraag 3</text:p>
      <text:p text:style-name="ifm_p_ifm">Hoe beoordeelt u de keuze van Staatsbosbeheer om juist op bezoekerscentra te bezuinigen, terwijl publieksvoorlichting een belangrijke schakel is tussen burgers en natuurbeheer?</text:p>
      <text:p text:style-name="ifm_p_mt.3.76mm_ifm">Vraag 4</text:p>
      <text:p text:style-name="ifm_p_ifm">Kunt u uiteenzetten hoe de opdracht en publieke taak ten aanzien van educatie en bewustwording voor Staatsbosbeheer wordt gewogen en vormgegeven ten opzichte van de opdracht voor natuurbeheer?</text:p>
      <text:p text:style-name="ifm_p_mt.3.76mm_ifm">Vraag 5</text:p>
      <text:p text:style-name="ifm_p_ifm">Deelt u de opvatting dat publieksvoorlichting, educatie en bewustwording een wezenlijk onderdeel moeten zijn van het werk van Staatsbosbeheer?</text:p>
      <text:p text:style-name="ifm_p_mt.3.76mm_ifm">Vraag 6</text:p>
      <text:p text:style-name="ifm_p_ifm">Welke gevolgen voorziet u voor het natuurbeleid wanneer de zichtbaarheid en uitleg van beheermaatregelen voor het publiek afneemt?</text:p>
      <text:p text:style-name="ifm_p_mt.3.76mm_ifm">Vraag 7</text:p>
      <text:p text:style-name="ifm_p_ifm">Kunt u toelichten hoe deze ontwikkeling zich verhoudt tot de ambitie van de overheid om burgers juist meer te betrekken bij natuur, landschap en biodiversiteit?</text:p>
      <text:p text:style-name="ifm_p_mt.3.76mm_ifm">Vraag 8</text:p>
      <text:p text:style-name="ifm_p_ifm">Hoe voorkomt u dat bezuinigingen op bezoekerscentra leiden tot minder maatschappelijk draagvlak voor ingrijpend of noodzakelijk natuurbeheer?</text:p>
      <text:p text:style-name="ifm_p_mt.3.76mm_ifm">Vraag 9</text:p>
      <text:p text:style-name="ifm_p_ifm">Is onderzocht of publieksvoorlichting via bezoekerscentra juist kosten kan besparen in het natuurbeheer, doordat beter geïnformeerde bezoekers zich zorgvuldiger gedragen en minder schade veroorzaken?</text:p>
      <text:p text:style-name="ifm_p_mt.3.76mm_ifm">Vraag 10</text:p>
      <text:p text:style-name="ifm_p_ifm">Deelt u de opvatting dat het sluiten van bezoekerscentra een verschuiving kan betekenen van natuur als publiek goed naar natuur als puur beheersvraagstuk en hoe weegt u dat risico?</text:p>
      <text:p text:style-name="ifm_p_mt.3.76mm_ifm">Vraag 11</text:p>
      <text:p text:style-name="ifm_p_ifm">Welke alternatieven zijn er om de functie van bezoekerscentra te behouden zonder dat dit ten koste gaat van het kernbeheer van natuurgebieden?</text:p>
      <text:p text:style-name="ifm_p_mt.3.76mm_ifm">Vraag 12</text:p>
      <text:p text:style-name="ifm_p_ifm">Bent u bereid om met Staatsbosbeheer in gesprek te treden over het voortzetten van de bezoekerscentra en hierin ondersteunend op te treden?</text:p>
      <text:p text:style-name="ifm_p_mt.3.76mm_ifm">Vraag 13</text:p>
      <text:p text:style-name="ifm_p_ifm">Bent u bereid te borgen dat publieksvoorlichting niet als eerste onder druk komt te staan wanneer binnen Staatsbosbeheer moet worden bezuinigd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staatsbosbeheer af wil van verlieslatende bezoekerscentra</dc:title>
    <meta:user-defined meta:name="OVERHEIDop.ParlID/DC.identifier">kv-tk-2026Z15900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07</meta:user-defined>
    <meta:user-defined meta:name="OVERHEIDop.KamervraagTypen/DC.type">Schriftelijke vragen</meta:user-defined>
    <meta:user-defined meta:name="OVERHEIDop.vraagnummer">2026Z15900</meta:user-defined>
    <meta:user-defined meta:name="OVERHEIDop.indiener">M.C.A. Vellinga-Beemsterbo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07</meta:user-defined>
    <meta:user-defined meta:name="DC.title">Het bericht staatsbosbeheer af wil van verlieslatende bezoekerscentra</meta:user-defined>
    <meta:user-defined meta:name="DCTERMS.W3CDTF/DCTERMS.available">2026-07-07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Natuur en milieu | Natuur- en landschapsbeheer</meta:user-defined>
    <meta:user-defined meta:name="OVERHEIDop.versieInformatie"/>
  </office:meta>
</office:document-meta>
</file>