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5836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5836</text:p>
      <text:p text:style-name="ifm_p_font.roman_mt.3.76mm_ifm">Vragen van het lid <text:span text:style-name="ifm_span_font.bold_ifm">Hamstra</text:span> (CDA) aan Minister van Langdurige Zorg, Jeugd en Sport over <text:span text:style-name="ifm_span_font.italic_ifm">het artikel in De telegraaf «Honderden kinderen klem: pleegzorg muurvast door drastisch tekort aan gezinnen»</text:span> (ingezonden 6 juli 2026).</text:p>
      <text:p text:style-name="ifm_p_mt.3.76mm_ifm">Vraag 1</text:p>
      <text:p text:style-name="ifm_p_ifm">Kent u het bericht «Honderden kinderen klem: pleegzorg muurvast door drastisch tekort aan gezinnen»?<text:note text:id="n1" text:note-class="footnote"><text:note-citation text:label="1 ">1</text:note-citation><text:note-body><text:p text:style-name="ifm_p_font.normal_size.6.93pt_mt..5mm_indent.-0.1161in_mleft.0.1161in_ifm">De Telegraaf, 29 juni 2026, «Pleegouders haken af terwijl honderden kinderen dringend op een nieuw thuis wachten: «Ze voelen dat ze er alleen voor staan»», Pleeggezin tekort: 860 kinderen wachten op pleegouders | De Telegraaf.</text:p></text:note-body></text:note> </text:p>
      <text:p text:style-name="ifm_p_mt.3.76mm_ifm">Vraag 2</text:p>
      <text:p text:style-name="ifm_p_ifm">Klopt het dat er in 2025 ruim 2.215 pleegouders gestopt zijn?</text:p>
      <text:p text:style-name="ifm_p_mt.3.76mm_ifm">Vraag 3</text:p>
      <text:p text:style-name="ifm_p_ifm">Is bekend wat de redenen zijn, waarom pleegouders stoppen?</text:p>
      <text:p text:style-name="ifm_p_mt.3.76mm_ifm">Vraag 4</text:p>
      <text:p text:style-name="ifm_p_ifm">Is onderzocht na hoeveel jaar pleegouder zijn, pleegouders ermee stoppen? Bent u bereid onderzoek te doen naar de achterliggende redenen waarom pleegouders stoppen?</text:p>
      <text:p text:style-name="ifm_p_mt.3.76mm_ifm">Vraag 5</text:p>
      <text:p text:style-name="ifm_p_ifm">Klopt het dat momenteel ruim 860 kinderen wachten op een langdurig, passend pleeggezin, en dat dit aantal vrijwel gelijk is aan dat in 2025?</text:p>
      <text:p text:style-name="ifm_p_mt.3.76mm_ifm">Vraag 6</text:p>
      <text:p text:style-name="ifm_p_ifm">Is bekend waarom al vijf jaar achter elkaar het aantal pleeggezinnen afneemt?</text:p>
      <text:p text:style-name="ifm_p_mt.3.76mm_ifm">Vraag 7</text:p>
      <text:p text:style-name="ifm_p_ifm">Wat betekent de afname van het aantal pleegouders concreet voor de lopende wervingscampagne die tot eind 2026 doorloopt?</text:p>
      <text:p text:style-name="ifm_p_mt.3.76mm_ifm">Vraag 8</text:p>
      <text:p text:style-name="ifm_p_ifm">In hoeverre raken de genoemde ontwikkelingen de effectiviteit, planning en doelstellingen van deze campagne? Ziet u aanleiding om deze waar nodig bij te stellen of te intensiveren?</text:p>
      <text:p text:style-name="ifm_p_mt.3.76mm_ifm">Vraag 9</text:p>
      <text:p text:style-name="ifm_p_ifm">Bent u van mening dat pleegouders voldoende begeleiding en ondersteuning krijgen, of vindt u dat er meer begeleiding en ondersteuning kan worden geboden? Zo ja, op welke wijze?</text:p>
      <text:p text:style-name="ifm_p_mt.3.76mm_ifm">Vraag 10</text:p>
      <text:p text:style-name="ifm_p_ifm">Wat is de uitvoeringsstatus van de motie Hamstra, om voor 2027 met een plan te komen voor de werving van nieuwe pleegouders en het behoud van bestaande pleegouders?</text:p>
      <text:p text:style-name="ifm_p_ifm"/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artikel in De telegraaf “Honderden kinderen klem: pleegzorg muurvast door drastisch tekort aan gezinnen”</dc:title>
    <meta:user-defined meta:name="OVERHEIDop.ParlID/DC.identifier">kv-tk-2026Z15836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06</meta:user-defined>
    <meta:user-defined meta:name="OVERHEIDop.KamervraagTypen/DC.type">Schriftelijke vragen</meta:user-defined>
    <meta:user-defined meta:name="OVERHEIDop.vraagnummer">2026Z15836</meta:user-defined>
    <meta:user-defined meta:name="OVERHEIDop.indiener">S. Hamstra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06</meta:user-defined>
    <meta:user-defined meta:name="DC.title">Het artikel in De telegraaf “Honderden kinderen klem: pleegzorg muurvast door drastisch tekort aan gezinnen”</meta:user-defined>
    <meta:user-defined meta:name="DCTERMS.W3CDTF/DCTERMS.available">2026-07-06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Zorg en gezondheid | Jongeren</meta:user-defined>
    <meta:user-defined meta:name="OVERHEIDop.versieInformatie"/>
  </office:meta>
</office:document-meta>
</file>