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3190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3190</text:p>
      <text:p text:style-name="ifm_p_font.roman_mt.3.76mm_ifm">Mondelinge vragen van het lid <text:span text:style-name="ifm_span_font.bold_ifm">Keijzer</text:span> (Keijzer) aan de Minister van Klimaat en Groene Groei over <text:span text:style-name="ifm_span_font.italic_ifm">het bericht «Herstel van de energiemarkt kost tijd ondanks het opengaan van Hormuz: «Kan weleens één tot drie jaar kunnen duren»» (Telegraaf.nl, 15 juni 2026)</text:span> (ingezonden 16 juni 2026).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richt ‘Herstel van de energiemarkt kost tijd ondanks het opengaan van Hormuz: ’Kan weleens één tot drie jaar kunnen duren’’ (Telegraaf.nl, 15 juni 2026)</dc:title>
    <meta:user-defined meta:name="OVERHEIDop.ParlID/DC.identifier">kv-tk-2026Z13190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6-16</meta:user-defined>
    <meta:user-defined meta:name="OVERHEIDop.KamervraagTypen/DC.type">Mondelinge vragen</meta:user-defined>
    <meta:user-defined meta:name="OVERHEIDop.vraagnummer">2026Z13190</meta:user-defined>
    <meta:user-defined meta:name="OVERHEIDop.indiener">M.C.G. Keijzer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6-16</meta:user-defined>
    <meta:user-defined meta:name="DC.title">Het bericht ‘Herstel van de energiemarkt kost tijd ondanks het opengaan van Hormuz: ’Kan weleens één tot drie jaar kunnen duren’’ (Telegraaf.nl, 15 juni 2026)</meta:user-defined>
    <meta:user-defined meta:name="DCTERMS.W3CDTF/DCTERMS.available">2026-06-16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Natuur en milieu | Energie</meta:user-defined>
    <meta:user-defined meta:name="OVERHEIDop.versieInformatie"/>
  </office:meta>
</office:document-meta>
</file>