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225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2255</text:p>
      <text:p text:style-name="ifm_p_font.roman_mt.3.76mm_ifm">Vragen van het lid <text:span text:style-name="ifm_span_font.bold_ifm">Van Houwelingen</text:span> (FVD) aan de Minister van Binnenlandse Zaken en Koninkrijksrelaties over <text:span text:style-name="ifm_span_font.italic_ifm">de AIVD</text:span> (ingezonden 8 juni 2026).</text:p>
      <text:p text:style-name="ifm_p_mt.3.76mm_ifm">Vraag 1</text:p>
      <text:p text:style-name="ifm_p_ifm">Kunt u de onderstaande simpele ja-nee-vragen ook met «Ja» of «Nee» beantwoorden? Zo nee, waarom lukt dat niet?</text:p>
      <text:p text:style-name="ifm_p_mt.3.76mm_ifm">Vraag 2</text:p>
      <text:p text:style-name="ifm_p_ifm">Kan de AIVD journalisten inzetten als «agent»? Ja of nee?<text:note text:id="ID-2026Z12255-d41e57" text:note-class="footnote"><text:note-citation text:label="1 ">1</text:note-citation><text:note-body><text:p text:style-name="ifm_p_font.normal_size.6.93pt_mt..5mm_indent.-0.1161in_mleft.0.1161in_ifm">Kamerstuk 29 924, nr. 263</text:p></text:note-body></text:note></text:p>
      <text:p text:style-name="ifm_p_mt.3.76mm_ifm">Vraag 3</text:p>
      <text:p text:style-name="ifm_p_ifm">Bent u ermee bekend dat de voorloper van de AIVD, de BVD, in de Nederlandse media artikelen liet afdrukken die waren geschreven door de BVD?<text:note text:id="ID-2026Z12255-d41e69" text:note-class="footnote"><text:note-citation text:label="2 ">2</text:note-citation><text:note-body><text:p text:style-name="ifm_p_font.normal_size.6.93pt_mt..5mm_indent.-0.1161in_mleft.0.1161in_ifm">NRC, 31 maart 2023, «Nederlandse media drukten artikelen af die waren geschreven door veiligheidsdienst BVD» (www.nrc.nl/nieuws/2023/03/31/nederlandse-media-drukten-artikelen-af-die-waren-geschreven-door-veiligheidsdienst-bvd-a4161052)</text:p></text:note-body></text:note></text:p>
      <text:p text:style-name="ifm_p_mt.3.76mm_ifm">Vraag 4</text:p>
      <text:p text:style-name="ifm_p_ifm">Gebeurt dit nog steeds? Met andere woorden, worden er in de Nederlandse media door journalisten (of redacties) artikelen afgedrukt die eigenlijk afkomstig zijn van de AIVD? Ja of nee?</text:p>
      <text:p text:style-name="ifm_p_mt.3.76mm_ifm">Vraag 5</text:p>
      <text:p text:style-name="ifm_p_ifm">Oefent de AIVD op enige wijze invloed uit op datgene wat Nederlandse journalisten in de Nederlandse media zeggen of schrijven? Ja of nee?</text:p>
      <text:p text:style-name="ifm_p_mt.3.76mm_ifm">Vraag 6</text:p>
      <text:p text:style-name="ifm_p_ifm">Los van of de AIVD wel of niet journalisten gebruikt om artikelen te laten verschijnen in de Nederlandse media, mag de AIVD dit doen? Met andere woorden heeft de AIVD hiervoor de juridische bevoegdheid? Ja of nee?</text:p>
      <text:p text:style-name="ifm_p_mt.3.76mm_ifm">Vraag 7</text:p>
      <text:p text:style-name="ifm_p_ifm">Vindt u het «als onze hoeder van onze democratie» vanuit democratisch oogpunt acceptabel als een buitenlandse inlichtingendienst, in het geheim, dus zonder dat het duidelijk is dat deze buitenlandse inlichtingendienst erachter zit, Nederlandse journalisten gebruikt om in de Nederlandse media artikelen te plaatsen? Ja of nee?</text:p>
      <text:p text:style-name="ifm_p_mt.3.76mm_ifm">Vraag 8</text:p>
      <text:p text:style-name="ifm_p_ifm">Vindt u het «als onze hoeder van onze democratie» vanuit democratisch oogpunt acceptabel als onze eigen inlichtingendienst, de AIVD, in het geheim, dus zonder dat het duidelijk is dat de AIVD erachter zit, Nederlandse journalisten gebruikt om in de Nederlandse media artikelen te plaatsen? Ja of nee?</text:p>
      <text:p text:style-name="ifm_p_mt.3.76mm_ifm">Vraag 9</text:p>
      <text:p text:style-name="ifm_p_ifm">Kunt u deze bovenstaande ja-nee-vragen afzonderlijk en binnen de gebruikelijke termijn van drie weken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De AIVD</dc:title>
    <meta:user-defined meta:name="OVERHEIDop.ParlID/DC.identifier">kv-tk-2026Z12255</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6-08</meta:user-defined>
    <meta:user-defined meta:name="OVERHEIDop.KamervraagTypen/DC.type">Schriftelijke vragen</meta:user-defined>
    <meta:user-defined meta:name="OVERHEIDop.vraagnummer">2026Z12255</meta:user-defined>
    <meta:user-defined meta:name="OVERHEIDop.indiener">P. van Houwel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6-08</meta:user-defined>
    <meta:user-defined meta:name="DC.title">De AIVD</meta:user-defined>
    <meta:user-defined meta:name="DCTERMS.W3CDTF/DCTERMS.available">2026-06-26</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Openbare orde en veiligheid | Staatsveiligheid</meta:user-defined>
    <meta:user-defined meta:name="OVERHEIDop.versieInformatie"/>
  </office:meta>
</office:document-meta>
</file>