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09555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09555</text:p>
      <text:p text:style-name="ifm_p_font.roman_mt.3.76mm_ifm">Mondelinge vragen van het lid <text:span text:style-name="ifm_span_font.bold_ifm">Van Brenk</text:span> (50PLUS) aan de Minister van Volksgezondheid, Welzijn en Sport over <text:span text:style-name="ifm_span_font.italic_ifm">het bericht «Twaalf medewerkers Radboudumc in quarantaine door foutieve procedures hantapatiënt» (Telegraaf.nl, 11 mei 2026)</text:span> (ingezonden 12 mei 2026).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Het bericht ‘Twaalf medewerkers Radboudumc in quarantaine door foutieve procedures hantapatiënt’ (Telegraaf.nl, 11 mei 2026)</dc:title>
    <meta:user-defined meta:name="OVERHEIDop.ParlID/DC.identifier">kv-tk-2026Z09555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5-12</meta:user-defined>
    <meta:user-defined meta:name="OVERHEIDop.KamervraagTypen/DC.type">Mondelinge vragen</meta:user-defined>
    <meta:user-defined meta:name="OVERHEIDop.vraagnummer">2026Z09555</meta:user-defined>
    <meta:user-defined meta:name="OVERHEIDop.indiener">C.M. van Brenk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5-12</meta:user-defined>
    <meta:user-defined meta:name="DC.title">Het bericht ‘Twaalf medewerkers Radboudumc in quarantaine door foutieve procedures hantapatiënt’ (Telegraaf.nl, 11 mei 2026)</meta:user-defined>
    <meta:user-defined meta:name="DCTERMS.W3CDTF/DCTERMS.available">2026-05-12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Zorg en gezondheid | Organisatie en beleid</meta:user-defined>
    <meta:user-defined meta:name="OVERHEIDop.versieInformatie"/>
  </office:meta>
</office:document-meta>
</file>