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CLXXVI-E</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CLXXVI<text:tab/>Regeling financiële ondersteuning fracties Eerste Kamer 2026</text:h>
      <text:h text:style-name="ifm_p_font.bold_size.9.06pt_mt.18.8mm_indent.-58.5mm_ifm" text:outline-level="1">
         E
      <text:tab/>BRIEF VAN HET COLLEGE VAN VOORZITTER EN ONDERVOORZITTERS</text:h>
      <text:p text:style-name="ifm_p_mt.3.76mm_ifm">Aan de leden van de Eerste Kamer der Staten-Generaal</text:p>
      <text:p text:style-name="ifm_p_mt.3.76mm_ifm">Den Haag, 12 juni 2026</text:p>
      <text:p text:style-name="ifm_p_mt.3.76mm_ifm">Naar aanleiding van de evaluatie van de Regeling financiële ondersteuning fracties Eerste Kamer 2023 hebben de leden Rosenmöller (GroenLinks-PvdA), Klip-Martin (VVD) en Van Meenen (D66) in het College van fractievoorzitters voorgesteld de huidige Regeling aan te passen.</text:p>
      <text:p text:style-name="ifm_p_ifm">Het CVO heeft van dit voornemen kennisgenomen en op 26 mei 2026 besloten om, nadat het voorstel formeel is ingediend, advies uit te brengen met betrekking tot de <text:span text:style-name="ifm_span_font.italic_ifm">Ramingsaspecten</text:span> van het voorstel voor een nieuwe regeling. Dat advies gaat hierbij.</text:p>
      <text:p text:style-name="ifm_p_mt.3.76mm_ifm">Op 5 juni 2026 is voornoemd voorstel formeel door de voorstellers ingediend bij de Kamer. Het voorbereidend onderzoek van het voorstel is conform de artikelen 133 en 140, RvOEK, belegd bij uw commissie.</text:p>
      <text:p text:style-name="ifm_p_mt.3.76mm_ifm">De nieuwe regeling maakt het mogelijk om een egalisatiereserve op te bouwen met terugwerkende kracht vanaf 1 januari 2025 zodat fracties in de toekomst doelmatiger en bestendiger kunnen begroten. Verder bevat het voorstel de mogelijkheid voor fracties om budget dat in 2024 niet is uitgegeven dit jaar alsnog te besteden. Het CVO kan zich vinden in deze uitgangspunten.</text:p>
      <text:p text:style-name="ifm_p_ifm">Ook onderschrijft zij vanuit het oogpunt van ordentelijk beheer van overheidsgelden en transparantie, het voorstel dat elke fractie die een egalisatiereserve wil opbouwen een stichting opricht, als ook in het verlengde daarvan het streven naar professionalisering door met ingang van 2027 jaarlijks van alle fracties te verlangen dat zij een accountantscontrole verrichten en verantwoording indienen.</text:p>
      <text:p text:style-name="ifm_p_mt.3.76mm_ifm">Met betrekking tot het voorgestelde overgangsrecht in artikel 19 om de onbenutte bedragen uit 2024 alsnog in te kunnen zetten voor het lopende kalenderjaar (2026) adviseert CVO deze bepaling uit te voeren zoals in de toelichting op die bepaling wordt voorgesteld. Daarbij hebben fracties na aanvaarding door de Kamer van de herziene regeling, tot 15 juli 2026 de mogelijkheid om aan te geven welk deel zij van het onbenutte bedrag alsnog zouden willen aanwenden.<text:note text:id="ID-1253584-d40e115" text:note-class="footnote"><text:note-citation text:label="1 ">1</text:note-citation><text:note-body><text:p text:style-name="ifm_p_font.normal_size.6.93pt_mt..5mm_indent.-0.1161in_mleft.0.1161in_ifm">In totaal hebben de fracties in 2024 een bedrag van 613.000 euro niet besteed.</text:p></text:note-body></text:note></text:p>
      <text:p text:style-name="ifm_p_ifm">Vervolgens zal worden bezien of hiervoor binnen de begrotingsstaten van de Staten-Generaal 2026 voldoende ruimte beschikbaar is. Mocht die ruimte er onvoldoende zijn, dan zal het CVO bij de Najaarsnota 2026 een éénmalige claim indienen ter hoogte van het bedrag dat dan nog nodig is. Dat bedrag zal dan via de gebruikelijke behandeling van suppletoire begrotingen door het parlement dienen te worden geaccordeerd.</text:p>
      <text:p text:style-name="ifm_p_mt.3.76mm_ifm">Hoogachtend,</text:p>
      <text:p text:style-name="ifm_p_mt.5.08mm_ifm"><text:line-break/>M.L.<text:s/>Vos<text:line-break/><text:line-break/>B.O.<text:s/> Dittrich<text:line-break/><text:line-break/>H.J.J.<text:s/>Talsma<text:line-break/><text:line-break/>R.<text:s/> Nehmel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CLXXVI, E<text:tab/><text:page-number text:select-page="current"/></text:p>
      </style:footer>
    </style:master-page>
    <style:master-page xmlns:sdu-fn="http://schema.sdu.nl/2011/07/functions" style:name="Landscape" style:page-layout-name="landscape-margin-text">
      <style:footer>
        <text:p text:style-name="footer">Eerste Kamer, vergaderjaar 2025-2026, CLXXVI, E<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financiële ondersteuning fracties Eerste Kamer 2026; Brief van het College van Voorzitter en Ondervoorzitters met advies over voorstel Regeling financiële ondersteuning fracties Eerste Kamer 2026</dc:title>
    <meta:user-defined meta:name="OVERHEIDop.ParlID/DC.identifier">kst-CLXXVI-E</meta:user-defined>
    <meta:user-defined meta:name="OVERHEIDop.ondernummer">E</meta:user-defined>
    <meta:user-defined meta:name="DCTERMS.W3CDTF/DCTERMS.available">2026-06-12</meta:user-defined>
    <meta:user-defined meta:name="OVERHEIDop.KamerstukTypen/DC.type">Brief</meta:user-defined>
    <meta:user-defined meta:name="OVERHEIDop.dossiernummer">CLXXVI</meta:user-defined>
    <meta:user-defined meta:name="OVERHEIDop.configuratie">https://repository.officiele-overheidspublicaties.nl/MasterConfiguraties/MC-OEP-Kamerstuk-Web/1.10/xml/MC-OEP-Kamerstuk-Web.xml</meta:user-defined>
    <meta:user-defined meta:name="OVERHEIDop.documenttitel">Brief van het College van Voorzitter en Ondervoorzitters met advies over voorstel Regeling financiële ondersteuning fracties Eerste Kamer 2026</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ing financiële ondersteuning fracties Eerste Kamer 2026; Brief van het College van Voorzitter en Ondervoorzitters met advies over voorstel Regeling financiële ondersteuning fracties Eerste Kamer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Bestuur | Organisatie en beleid</meta:user-defined>
    <meta:user-defined meta:name="DCTERMS.W3CDTF/DCTERMS.issued">2026-06-12</meta:user-defined>
    <meta:user-defined meta:name="OVERHEIDop.dossiertitel">Regeling financiële ondersteuning fracties Eerste Kamer 2026</meta:user-defined>
    <meta:user-defined meta:name="OVERHEIDop.versieInformatie"/>
  </office:meta>
</office:document-meta>
</file>