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97-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97<text:tab/>Wijziging van de Wet milieubeheer in verband met de invoering van de verplichting tot het stellen van milieuprestatie-eisen in aanbestedingen voor grond-, weg- en waterbouwwerken</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eenduidige milieuprestatie-eisen ten behoeve van het toepassen van minder vervuilende materialen en producten bij aanbestedingen van GWW-werken verplicht te stellen;</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mt.4.23mm_indent.0.13in_ifm">De Wet milieubeheer wordt als volgt gewijzigd:</text:p>
      <text:p text:style-name="ifm_p_mt.3.76mm_indent.no_ifm">A</text:p>
      <text:p text:style-name="ifm_p_mt.3.76mm_indent.0.13in_ifm">In artikel 1.1 worden in alfabetische volgorde de volgende begripsbepalingen ingevoegd:</text:p>
      <text:p text:style-name="ifm_p_indent.0.13in_ifm"> <text:span text:style-name="ifm_span_font.italic_ifm">aanbestedende dienst:</text:span> een aanbestedende dienst als bedoeld in artikel 1.1 van Aanbestedingswet 2012;</text:p>
      <text:p text:style-name="ifm_p_indent.0.13in_ifm"> <text:span text:style-name="ifm_span_font.italic_ifm">concessieopdracht voor werken:</text:span> een concessieopdracht voor werken als bedoeld in artikel 1.1 van Aanbestedingswet 2012;</text:p>
      <text:p text:style-name="ifm_p_indent.0.13in_ifm"> <text:span text:style-name="ifm_span_font.italic_ifm">overheidsopdracht voor werken:</text:span> een overheidsopdracht voor werken als bedoeld in artikel 1.1 van Aanbestedingswet 2012;</text:p>
      <text:p text:style-name="ifm_p_indent.0.13in_ifm"> <text:span text:style-name="ifm_span_font.italic_ifm">speciale-sectorbedrijf:</text:span> een speciale-sectorbedrijf als bedoeld in artikel 1.1 van Aanbestedingswet 2012;</text:p>
      <text:p text:style-name="ifm_p_indent.0.13in_ifm"> <text:span text:style-name="ifm_span_font.italic_ifm">speciale-sectoropdracht voor werken:</text:span> een speciale-sectoropdracht voor werken als bedoeld in artikel 1.1 van Aanbestedingswet 2012;</text:p>
      <text:p text:style-name="ifm_p_mt.3.76mm_indent.no_ifm">B</text:p>
      <text:p text:style-name="ifm_p_mt.3.76mm_indent.0.13in_ifm">In het opschrift van titel 9.6 wordt «de vervoerssector» vervangen door «aanbestedende diensten en speciale-sectorbedrijven in de vervoerssector en grond-, weg- en waterbouw».</text:p>
      <text:p text:style-name="ifm_p_mt.3.76mm_indent.no_ifm">C</text:p>
      <text:p text:style-name="ifm_p_mt.3.76mm_indent.0.13in_ifm">In titel 9.6 worden twee artikelen toegevoegd, luidende:</text:p>
      <text:h text:style-name="ifm_p_font.bold_mt.5.08mm_page.keep-with-next_ifm" text:outline-level="2">Artikel<text:s/>9.6.2<text:s/></text:h>
      <text:p text:style-name="ifm_p_mt.4.23mm_indent.0.13in_ifm">1.  Voor de aanbesteding van een overheidsopdracht, speciale-sectoropdracht of concessieopdracht voor werken in de grond- weg- of waterbouw kunnen ter bescherming van het milieu en de menselijke gezondheid bij of krachtens algemene maatregel van bestuur:</text:p>
      <text:p text:style-name="ifm_p_indent.0.13in_ifm">a.  milieuprestatie-eisen worden vastgesteld voor bij die maatregel aan te wijzen materialen en producten die in deze werken worden toegepast;</text:p>
      <text:p text:style-name="ifm_p_indent.0.13in_ifm">b.  voor de toepassing van artikel 2.115 van de Aanbestedingswet 2012 nadere criteria worden beschreven;</text:p>
      <text:p text:style-name="ifm_p_indent.0.13in_ifm">2.  In de algemene maatregel van bestuur, bedoeld in het eerste lid, worden voor de toepassing van het eerste lid, onder b, regels gesteld, waarbij in elk geval een minimum geraamde opdrachtwaarde wordt gesteld.</text:p>
      <text:h text:style-name="ifm_p_font.bold_mt.5.08mm_page.keep-with-next_ifm" text:outline-level="2">Artikel<text:s/>9.6.3<text:s/></text:h>
      <text:p text:style-name="ifm_p_mt.4.23mm_indent.0.13in_ifm">1.  Een aanbestedende dienst formuleert of stelt bij de voorbereiding en het tot stand brengen van een overheidsopdracht of concessieopdracht voor een werk in de grond- weg- of waterbouw in elk geval:</text:p>
      <text:p text:style-name="ifm_p_indent.0.13in_ifm">a.  als technische specificatie, de milieuprestatie-eisen die op grond van artikel 9.6.2, eerste lid, onder a, voor een betrokken materiaal of product zijn vastgesteld; en</text:p>
      <text:p text:style-name="ifm_p_indent.0.13in_ifm">b.  indien van toepassing op de betreffende overheidsopdracht of concessieopdracht: de nadere criteria die op grond van artikel 9.6.2, eerste lid, onder b, zijn beschreven.</text:p>
      <text:p text:style-name="ifm_p_indent.0.13in_ifm">2.  Het eerste lid is van overeenkomstige toepassing op speciale-sectorbedrijven die een speciale-sectoropdracht of concessieopdracht voor een werk voorbereiden en tot stand brengen voor activiteiten in de grond- weg- of waterbouw die zijn genoemd in de artikelen 3.1 tot en met 3.6 van de Aanbestedingswet 2012 en voor zover die zijn aangewezen bij algemene maatregel van bestuur.</text:p>
      <text:p text:style-name="ifm_p_indent.0.13in_ifm">3.  Een aanbestedende dienst of speciale-sectorbedrijf kan afwijken van het eerste lid als de technische specificatie of de nadere criteria, bedoeld in artikel 9.6.2:</text:p>
      <text:p text:style-name="ifm_p_indent.0.13in_ifm">a.  overeenkomstig de artikelen 1.10, eerste lid, 1.13, eerste lid, en 1.16, eerste lid, van de Aanbestedingswet 2012 niet in een redelijke verhouding staan tot het voorwerp van een opdracht, en</text:p>
      <text:p text:style-name="ifm_p_indent.0.13in_ifm">b.  de gronden voor de afwijking deugdelijk worden gemotiveerd in de aanbestedingsstukken.</text:p>
      <text:p text:style-name="ifm_p_indent.0.13in_ifm">4.  Bij algemene maatregel van bestuur kunnen regels worden gesteld over het uitzonderen van overheidsopdrachten, speciale-sectoropdrachten of concessieopdrachten voor werken van de toepassing van het eerste of het tweede lid.</text:p>
      <text:h text:style-name="ifm_p_font.bold_mt.5.08mm_page.keep-with-next_ifm" text:outline-level="2">ARTIKEL<text:s/>II<text:s/></text:h>
      <text:p text:style-name="ifm_p_mt.4.23mm_indent.0.13in_ifm">Deze wet treedt in werking op een bij koninklijk besluit te bepalen tijdstip.</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Minister van Klimaat en Groene Groei,</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97, nr. 2<text:tab/><text:page-number text:select-page="current"/></text:p>
      </style:footer>
    </style:master-page>
    <style:master-page xmlns:sdu-fn="http://schema.sdu.nl/2011/07/functions" style:name="Landscape" style:page-layout-name="landscape-margin-text">
      <style:footer>
        <text:p text:style-name="footer">Tweede Kamer, vergaderjaar 2025-2026, 36 997,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milieubeheer in verband met de invoering van de verplichting tot het stellen van milieuprestatie-eisen in aanbestedingen voor grond-, weg- en waterbouwwerken; Voorstel van wet; Voorstel van wet</dc:title>
    <meta:user-defined meta:name="OVERHEIDop.ParlID/DC.identifier">kst-36997-2</meta:user-defined>
    <meta:user-defined meta:name="OVERHEIDop.ondernummer">2</meta:user-defined>
    <meta:user-defined meta:name="DCTERMS.W3CDTF/DCTERMS.available">2026-08-04</meta:user-defined>
    <meta:user-defined meta:name="OVERHEIDop.KamerstukTypen/DC.type">Voorstel van wet</meta:user-defined>
    <meta:user-defined meta:name="OVERHEIDop.dossiernummer">36997</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S. van Veldhoven-van der Meer</meta:user-defined>
    <meta:user-defined meta:name="OVERHEIDop.dossiertitel">Wijziging van de Wet milieubeheer in verband met de invoering van de verplichting tot het stellen van milieuprestatie-eisen in aanbestedingen voor grond-, weg- en waterbouwwer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9</meta:user-defined>
    <meta:user-defined meta:name="DC.title">Wijziging van de Wet milieubeheer in verband met de invoering van de verplichting tot het stellen van milieuprestatie-eisen in aanbestedingen voor grond-, weg- en waterbouwwerken; Voorstel van wet;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