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97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97<text:tab/>Wijziging van de Wet milieubeheer in verband met de invoering van de verplichting tot het stellen van milieuprestatie-eisen in aanbestedingen voor grond-, weg- en waterbouwwerken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Wij bieden U hiernevens ter overweging aan een voorstel van wet tot Wijziging van de Wet milieubeheer in verband met de invoering van de verplichting tot het stellen van milieuprestatie-eisen in aanbestedingen voor grond-, weg- en waterbouwwerken.</text:p>
      <text:p text:style-name="ifm_p_indent.0.13in_ifm">	De memorie van toelichting, die het wetsvoorstel vergezelt, bevat de gronden waarop het rust.</text:p>
      <text:p text:style-name="ifm_p_indent.0.13in_ifm">	En hiermede bevelen Wij U in Godes heilige bescherming.</text:p>
      <text:p text:style-name="ifm_p_mt.5.08mm_indent.0.13in_ifm">’s-Gravenhage, 9 jul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97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97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Wet milieubeheer in verband met de invoering van de verplichting tot het stellen van milieuprestatie-eisen in aanbestedingen voor grond-, weg- en waterbouwwerken; Koninklijke boodschap; Koninklijke boodschap</dc:title>
    <meta:user-defined meta:name="OVERHEIDop.ParlID/DC.identifier">kst-36997-1</meta:user-defined>
    <meta:user-defined meta:name="OVERHEIDop.ondernummer">1</meta:user-defined>
    <meta:user-defined meta:name="DCTERMS.W3CDTF/DCTERMS.available">2026-08-04</meta:user-defined>
    <meta:user-defined meta:name="OVERHEIDop.KamerstukTypen/DC.type">Koninklijke boodschap</meta:user-defined>
    <meta:user-defined meta:name="OVERHEIDop.dossiernummer">3699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S. van Veldhoven-van der Meer</meta:user-defined>
    <meta:user-defined meta:name="OVERHEIDop.dossiertitel">Wijziging van de Wet milieubeheer in verband met de invoering van de verplichting tot het stellen van milieuprestatie-eisen in aanbestedingen voor grond-, weg- en waterbouwwerk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9</meta:user-defined>
    <meta:user-defined meta:name="DC.title">Wijziging van de Wet milieubeheer in verband met de invoering van de verplichting tot het stellen van milieuprestatie-eisen in aanbestedingen voor grond-, weg- en waterbouwwerken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Natuur en milieu | Organisatie en beleid</meta:user-defined>
    <meta:user-defined meta:name="OVERHEIDop.versieInformatie"/>
  </office:meta>
</office:document-meta>
</file>