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2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2<text:tab/>Wijziging van Boek 7 van het Burgerlijk Wetboek en enkele andere wetten in verband met de aanpassing van de regeling van hospitaverhuur en enkele andere wijzigingen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     Wij bieden U hiernevens ter overweging aan een voorstel van wet houdende wijziging van Boek 7 van het Burgerlijk Wetboek en enkele andere wetten in verband met de aanpassing van de regeling van hospitaverhuur en enkele andere wijzigingen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6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2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2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Boek 7 van het Burgerlijk Wetboek en enkele andere wetten in verband met de aanpassing van de regeling van hospitaverhuur en enkele andere wijzigingen; Koninklijke boodschap; Koninklijke boodschap</dc:title>
    <meta:user-defined meta:name="OVERHEIDop.ParlID/DC.identifier">kst-36992-1</meta:user-defined>
    <meta:user-defined meta:name="OVERHEIDop.ondernummer">1</meta:user-defined>
    <meta:user-defined meta:name="DCTERMS.W3CDTF/DCTERMS.available">2026-07-08</meta:user-defined>
    <meta:user-defined meta:name="OVERHEIDop.KamerstukTypen/DC.type">Koninklijke boodschap</meta:user-defined>
    <meta:user-defined meta:name="OVERHEIDop.dossiernummer">3699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K.T. van Bruggen</meta:user-defined>
    <meta:user-defined meta:name="OVERHEIDop.indiener">E. Boekholt-O’Sullivan</meta:user-defined>
    <meta:user-defined meta:name="OVERHEIDop.dossiertitel">Wijziging van Boek 7 van het Burgerlijk Wetboek en enkele andere wetten in verband met de aanpassing van de regeling van hospitaverhuur en enkele andere wijziging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6</meta:user-defined>
    <meta:user-defined meta:name="DC.title">Wijziging van Boek 7 van het Burgerlijk Wetboek en enkele andere wetten in verband met de aanpassing van de regeling van hospitaverhuur en enkele andere wijzigingen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Huisvesting | Organisatie en beleid</meta:user-defined>
    <meta:user-defined meta:name="OVERHEIDop.versieInformatie"/>
  </office:meta>
</office:document-meta>
</file>