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88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88<text:tab/>Wijziging van de Financiële-verhoudingswet, de Wet financiën openbare lichamen Bonaire, Sint Eustatius en Saba en enkele andere wetten in verband met de herziening van het uitkeringsstelsel (Wet herziening uitkeringsstelsel financiële verhoudingen)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Wij bieden U hiernevens ter overweging aan een voorstel van wet houdende wijziging van de Financiële-verhoudingswet, de Wet financiën openbare lichamen Bonaire, Sint Eustatius en Saba en enkele andere wetten in verband met de herziening van het uitkeringsstelsel (Wet herziening uitkeringsstelsel financiële verhoudingen)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3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88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88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Financiële-verhoudingswet, de Wet financiën openbare lichamen Bonaire, Sint Eustatius en Saba en enkele andere wetten in verband met de herziening van het uitkeringsstelsel (Wet herziening uitkeringsstelsel financiële verhoudingen); Koninklijke boodschap; Koninklijke boodschap</dc:title>
    <meta:user-defined meta:name="OVERHEIDop.ParlID/DC.identifier">kst-36988-1</meta:user-defined>
    <meta:user-defined meta:name="OVERHEIDop.ondernummer">1</meta:user-defined>
    <meta:user-defined meta:name="DCTERMS.W3CDTF/DCTERMS.available">2026-07-14</meta:user-defined>
    <meta:user-defined meta:name="OVERHEIDop.KamerstukTypen/DC.type">Koninklijke boodschap</meta:user-defined>
    <meta:user-defined meta:name="OVERHEIDop.dossiernummer">3698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E. van der Burg</meta:user-defined>
    <meta:user-defined meta:name="OVERHEIDop.indiener">E. Eerenberg</meta:user-defined>
    <meta:user-defined meta:name="OVERHEIDop.indiener">P.E. Heerma</meta:user-defined>
    <meta:user-defined meta:name="OVERHEIDop.dossiertitel">Wijziging van de Financiële-verhoudingswet, de Wet financiën openbare lichamen Bonaire, Sint Eustatius en Saba en enkele andere wetten in verband met de herziening van het uitkeringsstelsel (Wet herziening uitkeringsstelsel financiële verhoudingen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3</meta:user-defined>
    <meta:user-defined meta:name="DC.title">Wijziging van de Financiële-verhoudingswet, de Wet financiën openbare lichamen Bonaire, Sint Eustatius en Saba en enkele andere wetten in verband met de herziening van het uitkeringsstelsel (Wet herziening uitkeringsstelsel financiële verhoudingen)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Organisatie en beleid</meta:user-defined>
    <meta:user-defined meta:name="OVERHEIDop.versieInformatie"/>
  </office:meta>
</office:document-meta>
</file>