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8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1<text:tab/>Wijziging van de Wet op het primair onderwijs, de Wet op de expertisecentra, de Wet voortgezet onderwijs 2020, de Wet primair onderwijs BES en de Wet medezeggenschap op scholen in verband met de invoering van de mogelijkheid voor het funderend onderwijs bijzondere verplichtingen te verbinden aan aanvullende bekostiging bij bijzondere ontwikkelingen (gerichte bekostiging)</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wijziging van de Wet op het primair onderwijs, de Wet op de expertisecentra, de Wet voortgezet onderwijs 2020, de Wet primair onderwijs BES en de Wet medezeggenschap op scholen in verband met de invoering van de mogelijkheid voor het funderend onderwijs bijzondere verplichtingen te verbinden aan aanvullende bekostiging bij bijzondere ontwikkelingen (gerichte bekostiging).</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3 jul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1, nr. 1<text:tab/><text:page-number text:select-page="current"/></text:p>
      </style:footer>
    </style:master-page>
    <style:master-page xmlns:sdu-fn="http://schema.sdu.nl/2011/07/functions" style:name="Landscape" style:page-layout-name="landscape-margin-text">
      <style:footer>
        <text:p text:style-name="footer">Tweede Kamer, vergaderjaar 2025-2026, 36 981,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op de expertisecentra, de Wet voortgezet onderwijs 2020, de Wet primair onderwijs BES en de Wet medezeggenschapop scholen in verband met de invoering van de mogelijkheid voor het funderend onderwijs bijzondere verplichtingen te verbinden aan aanvullende bekostiging bij bijzondere ontwikkelingen (gerichte bekostiging); Koninklijke boodschap; Koninklijke boodschap</dc:title>
    <meta:user-defined meta:name="OVERHEIDop.ParlID/DC.identifier">kst-36981-1</meta:user-defined>
    <meta:user-defined meta:name="OVERHEIDop.ondernummer">1</meta:user-defined>
    <meta:user-defined meta:name="DCTERMS.W3CDTF/DCTERMS.available">2026-07-07</meta:user-defined>
    <meta:user-defined meta:name="OVERHEIDop.KamerstukTypen/DC.type">Koninklijke boodschap</meta:user-defined>
    <meta:user-defined meta:name="OVERHEIDop.dossiernummer">36981</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J.Z.C.M. Tielen</meta:user-defined>
    <meta:user-defined meta:name="OVERHEIDop.dossiertitel">Wijziging van de Wet op het primair onderwijs, de Wet op de expertisecentra, de Wet voortgezet onderwijs 2020, de Wet primair onderwijs BES en de Wet medezeggenschapop scholen in verband met de invoering van de mogelijkheid voor het funderend onderwijs bijzondere verplichtingen te verbinden aan aanvullende bekostiging bij bijzondere ontwikkelingen (gerichte bekostig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30</meta:user-defined>
    <meta:user-defined meta:name="DC.title">Wijziging van de Wet op het primair onderwijs, de Wet op de expertisecentra, de Wet voortgezet onderwijs 2020, de Wet primair onderwijs BES en de Wet medezeggenschapop scholen in verband met de invoering van de mogelijkheid voor het funderend onderwijs bijzondere verplichtingen te verbinden aan aanvullende bekostiging bij bijzondere ontwikkelingen (gerichte bekostiging);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Basisonderwijs</meta:user-defined>
    <meta:user-defined meta:name="OVERHEID.TaxonomieBeleidsagenda/OVERHEID.category">Onderwijs en wetenschap | Voortgezet onderwijs</meta:user-defined>
    <meta:user-defined meta:name="OVERHEIDop.versieInformatie"/>
  </office:meta>
</office:document-meta>
</file>