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79-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9<text:tab/>Wijziging van de Vreemdelingenwet 2000 in verband met het opnemen van een horizonbepaling met betrekking tot de bevoegdheid om biometrische gegevens van vreemdelingen af te nemen en te verwerken</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in de Vreemdelingenwet 2000 een horizonbepaling op te nemen op grond waarvan de in artikel 106a van die wet geregelde bevoegdheid tot het afnemen en verwerken van biometrische kenmerken en artikel 107, eerste lid, onderdeel a van die wet na vijf jaar van rechtswege vervallen;</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mt.4.23mm_indent.0.13in_ifm">De Vreemdelingenwet 2000 wordt als volgt gewijzigd:</text:p>
      <text:p text:style-name="ifm_p_mt.3.76mm_indent.0.13in_ifm">Na hoofdstuk 9 wordt een artikel ingevoegd luidende:</text:p>
      <text:h text:style-name="ifm_p_font.bold_mt.5.08mm_page.keep-with-next_ifm" text:outline-level="2">Artikel<text:s/>115<text:s/></text:h>
      <text:p text:style-name="ifm_p_mt.4.23mm_indent.0.13in_ifm">1.  De artikelen 106a en 107, eerste lid, onderdeel a, van deze wet vervallen vijf jaar na inwerkingtreding van dit artikel, tenzij vóór afloop van die termijn bij de Tweede Kamer der Staten-Generaal een voorstel van wet is ingediend dat strekt tot voortzetting van de in artikel 106a geregelde bevoegdheid.</text:p>
      <text:p text:style-name="ifm_p_indent.0.13in_ifm">2.  Indien het in het eerste lid bedoelde voorstel van wet wordt verworpen, vervallen de artikelen 106a en 107, eerste lid, onderdeel a, van deze wet op de dag waarop dat voorstel wordt verworpen.</text:p>
      <text:h text:style-name="ifm_p_font.bold_mt.5.08mm_page.keep-with-next_ifm" text:outline-level="2">ARTIKEL<text:s/>II<text:s/></text:h>
      <text:p text:style-name="ifm_p_mt.4.23mm_indent.0.13in_ifm">Deze wet treedt in werking op een bij koninklijk besluit te bepalen tijdstip.</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 van Asiel en Migratie,</text:p>
      <text:p text:style-name="ifm_p_mt.11.28mm_ifm">De Minister van Asiel en Migrat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9, nr. 2<text:tab/><text:page-number text:select-page="current"/></text:p>
      </style:footer>
    </style:master-page>
    <style:master-page xmlns:sdu-fn="http://schema.sdu.nl/2011/07/functions" style:name="Landscape" style:page-layout-name="landscape-margin-text">
      <style:footer>
        <text:p text:style-name="footer">Tweede Kamer, vergaderjaar 2025-2026, 36 979,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Vreemdelingenwet 2000 in verband met het opnemen van een horizonbepaling met betrekking tot de bevoegdheid om biometrische gegevens van vreemdelingen af te nemen en te verwerken; Voorstel van wet; Voorstel van wet</dc:title>
    <meta:user-defined meta:name="OVERHEIDop.ParlID/DC.identifier">kst-36979-2</meta:user-defined>
    <meta:user-defined meta:name="OVERHEIDop.ondernummer">2</meta:user-defined>
    <meta:user-defined meta:name="DCTERMS.W3CDTF/DCTERMS.available">2026-07-02</meta:user-defined>
    <meta:user-defined meta:name="OVERHEIDop.KamerstukTypen/DC.type">Voorstel van wet</meta:user-defined>
    <meta:user-defined meta:name="OVERHEIDop.dossiernummer">36979</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G. van den Brink</meta:user-defined>
    <meta:user-defined meta:name="OVERHEIDop.dossiertitel">Wijziging van de Vreemdelingenwet 2000 in verband met het opnemen van een horizonbepaling met betrekking tot de bevoegdheid om biometrische gegevens van vreemdelingen af te nemen en te verwer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9</meta:user-defined>
    <meta:user-defined meta:name="DC.title">Wijziging van de Vreemdelingenwet 2000 in verband met het opnemen van een horizonbepaling met betrekking tot de bevoegdheid om biometrische gegevens van vreemdelingen af te nemen en te verwerken;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