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7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8<text:tab/>Wijziging van de Arbeidsomstandighedenwet in verband met het scheppen van een wettelijke grondslag voor de subsidiëring van samenwerkingsverbanden voor kennisactiviteiten ter voorkoming of beperking van beroepsziekten, voor structurele tegemoetkomingsregelingen voor personen die lijden aan een beroepsziekte en de subsidiëring van het Steunpunt RI&amp;E</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wijziging van de Arbeidsomstandighedenwet in verband met het scheppen van een wettelijke grondslag voor de subsidiëring van samenwerkingsverbanden voor kennisactiviteiten ter voorkoming of beperking van beroepsziekten, voor structurele tegemoetkomingsregelingen voor personen die lijden aan een beroepsziekte en de subsidiëring van het Steunpunt RI&amp;E</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29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8, nr. 1<text:tab/><text:page-number text:select-page="current"/></text:p>
      </style:footer>
    </style:master-page>
    <style:master-page xmlns:sdu-fn="http://schema.sdu.nl/2011/07/functions" style:name="Landscape" style:page-layout-name="landscape-margin-text">
      <style:footer>
        <text:p text:style-name="footer">Tweede Kamer, vergaderjaar 2025-2026, 36 978,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Arbeidsomstandighedenwet in verband met het scheppen van een wettelijke grondslag voor de subsidiëring van samenwerkingsverbanden voor kennisactiviteiten ter voorkoming of beperking van beroepsziekten, voor structurele tegemoetkomingsregelingen voor personen die lijden aan een beroepsziekte en de subsidiëring van het Steunpunt RI&amp;E; Koninklijke boodschap; Koninklijke boodschap</dc:title>
    <meta:user-defined meta:name="OVERHEIDop.ParlID/DC.identifier">kst-36978-1</meta:user-defined>
    <meta:user-defined meta:name="OVERHEIDop.ondernummer">1</meta:user-defined>
    <meta:user-defined meta:name="DCTERMS.W3CDTF/DCTERMS.available">2026-07-02</meta:user-defined>
    <meta:user-defined meta:name="OVERHEIDop.KamerstukTypen/DC.type">Koninklijke boodschap</meta:user-defined>
    <meta:user-defined meta:name="OVERHEIDop.dossiernummer">36978</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A.A. Aartsen</meta:user-defined>
    <meta:user-defined meta:name="OVERHEIDop.dossiertitel">Wijziging van de Arbeidsomstandighedenwet in verband met het scheppen van een wettelijke grondslag voor de subsidiëring van samenwerkingsverbanden voor kennisactiviteiten ter voorkoming of beperking van beroepsziekten, voor structurele tegemoetkomingsregelingen voor personen die lijden aan een beroepsziekte en de subsidiëring van het Steunpunt RI&amp;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9</meta:user-defined>
    <meta:user-defined meta:name="DC.title">Wijziging van de Arbeidsomstandighedenwet in verband met het scheppen van een wettelijke grondslag voor de subsidiëring van samenwerkingsverbanden voor kennisactiviteiten ter voorkoming of beperking van beroepsziekten, voor structurele tegemoetkomingsregelingen voor personen die lijden aan een beroepsziekte en de subsidiëring van het Steunpunt RI&amp;E;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Werk | Arbeidsomstandigheden</meta:user-defined>
    <meta:user-defined meta:name="OVERHEIDop.versieInformatie"/>
  </office:meta>
</office:document-meta>
</file>