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76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76<text:tab/>Regels over de marktordening van het aanbod van voorzieningen op verzorgingsplaatsen (Wet voorzieningen verzorgingsplaatsen)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Wij bieden U hiernevens ter overweging aan een voorstel van wet houdende regels over de marktordening van het aanbod van voorzieningen op verzorgingsplaatsen (Wet voorzieningen verzorgingsplaatsen).</text:p>
      <text:p text:style-name="ifm_p_indent.0.13in_ifm">De memorie van toelichting, die het wetsvoorstel vergezelt, bevat de gronden waarop het rust.</text:p>
      <text:p text:style-name="ifm_p_indent.0.13in_ifm">En hiermede bevelen Wij U in Godes heilige bescherming.
</text:p>
      <text:p text:style-name="ifm_p_mt.5.08mm_indent.0.13in_ifm">’s-Gravenhage, 24 jun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76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76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gels over de marktordening van het aanbod van voorzieningen op verzorgingsplaatsen (Wet voorzieningen verzorgingsplaatsen); Koninklijke boodschap; Koninklijke boodschap</dc:title>
    <meta:user-defined meta:name="OVERHEIDop.ParlID/DC.identifier">kst-36976-1</meta:user-defined>
    <meta:user-defined meta:name="OVERHEIDop.ondernummer">1</meta:user-defined>
    <meta:user-defined meta:name="DCTERMS.W3CDTF/DCTERMS.available">2026-06-30</meta:user-defined>
    <meta:user-defined meta:name="OVERHEIDop.KamerstukTypen/DC.type">Koninklijke boodschap</meta:user-defined>
    <meta:user-defined meta:name="OVERHEIDop.dossiernummer">36976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V.P.G. Karremans</meta:user-defined>
    <meta:user-defined meta:name="OVERHEIDop.dossiertitel">Regels over de marktordening van het aanbod van voorzieningen op verzorgingsplaatsen (Wet voorzieningen verzorgingsplaatsen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26</meta:user-defined>
    <meta:user-defined meta:name="DC.title">Regels over de marktordening van het aanbod van voorzieningen op verzorgingsplaatsen (Wet voorzieningen verzorgingsplaatsen)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