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mt.5.08mm_indent.0.13in_ifm" style:family="paragraph" style:name="ifm_p_mt.5.08mm_indent.0.13in_ifm" style:parent-style-name="Basis">
      <style:paragraph-properties fo:margin-top="5.08mm"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73-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73<text:tab/>Regels in verband met de toepassing van tweerichtingscontracten ter verrekening van verschillen ter uitvoering van artikel 19 quinquies van Verordening (EU) 2019/943 en ten behoeve van andere activiteiten die bijdragen aan de vermindering van broeikasgassen (Wet toepassing tweerichtingscontracten ter verrekening van verschillen voor klimaat en energie)</text:h>
      <text:h text:style-name="ifm_p_font.bold_size.9.06pt_mt.18.8mm_indent.-58.5mm_ifm" text:outline-level="1">Nr. 1
      <text:tab/>KONINKLIJKE BOODSCHAP</text:h>
      <text:p text:style-name="ifm_p_mt.3.76mm_indent.0.13in_ifm">	Aan de Tweede Kamer der Staten-Generaal</text:p>
      <text:p text:style-name="ifm_p_mt.3.76mm_indent.0.13in_ifm">	Wij bieden U hiernevens ter overweging aan een voorstel van wet houdende regels in verband met de toepassing van tweerichtingscontracten ter verrekening van verschillen ter uitvoering van artikel 19 quinquies van Verordening (EU) 2019/943 en ten behoeve van andere activiteiten die bijdragen aan de vermindering van broeikasgassen (Wet toepassing tweerichtingscontracten ter verrekening van verschillen voor klimaat en energie).</text:p>
      <text:p text:style-name="ifm_p_indent.0.13in_ifm">De memorie van toelichting, die het wetsvoorstel vergezelt, bevat de gronden waarop het rust.</text:p>
      <text:p text:style-name="ifm_p_indent.0.13in_ifm">En hiermede bevelen Wij U in Godes heilige bescherming.
</text:p>
      <text:p text:style-name="ifm_p_mt.5.08mm_indent.0.13in_ifm">’s-Gravenhage, 24 juni 2026<text:tab/>Willem-Alexan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73, nr. 1<text:tab/><text:page-number text:select-page="current"/></text:p>
      </style:footer>
    </style:master-page>
    <style:master-page xmlns:sdu-fn="http://schema.sdu.nl/2011/07/functions" style:name="Landscape" style:page-layout-name="landscape-margin-text">
      <style:footer>
        <text:p text:style-name="footer">Tweede Kamer, vergaderjaar 2025-2026, 36 973, nr. 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s in verband met de toepassing van tweerichtingscontracten ter verrekening van verschillen ter uitvoering van artikel 19 quinquies van Verordening (EU) 2019/943 en ten behoeve van andere activiteiten die bijdragen aan de vermindering van broeikasgassen (Wet toepassing tweerichtingscontracten ter verrekening van verschillen voor klimaat en energie); Koninklijke boodschap; Koninklijke boodschap</dc:title>
    <meta:user-defined meta:name="OVERHEIDop.ParlID/DC.identifier">kst-36973-1</meta:user-defined>
    <meta:user-defined meta:name="OVERHEIDop.ondernummer">1</meta:user-defined>
    <meta:user-defined meta:name="DCTERMS.W3CDTF/DCTERMS.available">2026-06-29</meta:user-defined>
    <meta:user-defined meta:name="OVERHEIDop.KamerstukTypen/DC.type">Koninklijke boodschap</meta:user-defined>
    <meta:user-defined meta:name="OVERHEIDop.dossiernummer">36973</meta:user-defined>
    <meta:user-defined meta:name="OVERHEIDop.configuratie">https://repository.officiele-overheidspublicaties.nl/MasterConfiguraties/MC-OEP-Kamerstuk-Web/1.10/xml/MC-OEP-Kamerstuk-Web.xml</meta:user-defined>
    <meta:user-defined meta:name="OVERHEIDop.documenttitel">Koninklijke boodschap</meta:user-defined>
    <meta:user-defined meta:name="OVERHEIDop.indiener">S. van Veldhoven-van der Meer</meta:user-defined>
    <meta:user-defined meta:name="OVERHEIDop.dossiertitel">Regels in verband met de toepassing van tweerichtingscontracten ter verrekening van verschillen ter uitvoering van artikel 19 quinquies van Verordening (EU) 2019/943 en ten behoeve van andere activiteiten die bijdragen aan de vermindering van broeikasgassen (Wet toepassing tweerichtingscontracten ter verrekening van verschillen voor klimaat en energ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24</meta:user-defined>
    <meta:user-defined meta:name="DC.title">Regels in verband met de toepassing van tweerichtingscontracten ter verrekening van verschillen ter uitvoering van artikel 19 quinquies van Verordening (EU) 2019/943 en ten behoeve van andere activiteiten die bijdragen aan de vermindering van broeikasgassen (Wet toepassing tweerichtingscontracten ter verrekening van verschillen voor klimaat en energie); Koninklijke boodschap; Koninklijke boodschap</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TaxonomieBeleidsagenda/OVERHEID.category">Natuur en milieu | Organisatie en beleid</meta:user-defined>
    <meta:user-defined meta:name="OVERHEIDop.versieInformatie"/>
  </office:meta>
</office:document-meta>
</file>