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7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1<text:tab/>Wijziging van het Wetboek van Strafrecht, het Wetboek van Strafvordering, het Wetboek van Strafrecht BES en het Wetboek van Strafvordering BES in verband met de strafbaarstelling van het verheerlijken van terrorisme en het in het openbaar betuigen van steun aan terroristische organisaties (strafbaarstelling verheerlijken van terrorisme en openbare steunbetuiging aan terroristische organisaties)</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tot wijziging van het Wetboek van Strafrecht, het Wetboek van Strafvordering, het Wetboek van Strafrecht BES en het Wetboek van Strafvordering BES in verband met de strafbaarstelling van het verheerlijken van terrorisme en het in het openbaar betuigen van steun aan terroristische organisaties (strafbaarstelling verheerlijken van terrorisme en openbare steunbetuiging aan terroristische organisaties).</text:p>
      <text:p text:style-name="ifm_p_indent.0.13in_ifm">De memorie van toelichting, die het wetsvoorstel vergezelt, bevat de gronden waarop het rust.</text:p>
      <text:p text:style-name="ifm_p_indent.0.13in_ifm">En hiermede bevelen Wij U in Godes heilige bescherming.
</text:p>
      <text:p text:style-name="ifm_p_mt.5.08mm_indent.0.13in_ifm">’s-Gravenhage, 24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1, nr. 1<text:tab/><text:page-number text:select-page="current"/></text:p>
      </style:footer>
    </style:master-page>
    <style:master-page xmlns:sdu-fn="http://schema.sdu.nl/2011/07/functions" style:name="Landscape" style:page-layout-name="landscape-margin-text">
      <style:footer>
        <text:p text:style-name="footer">Tweede Kamer, vergaderjaar 2025-2026, 36 971,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het Wetboek van Strafrecht, het Wetboek van Strafvordering, het Wetboek van Strafrecht BES en het Wetboek van Strafvordering BES in verband met de strafbaarstelling van het verheerlijken van terrorisme en het in het openbaar betuigen van steun aan terroristische organisaties (strafbaarstelling verheerlijken van terrorisme en openbare steunbetuiging aan terroristische organisaties); Koninklijke boodschap; Koninklijke boodschap</dc:title>
    <meta:user-defined meta:name="OVERHEIDop.ParlID/DC.identifier">kst-36971-1</meta:user-defined>
    <meta:user-defined meta:name="OVERHEIDop.ondernummer">1</meta:user-defined>
    <meta:user-defined meta:name="DCTERMS.W3CDTF/DCTERMS.available">2026-06-30</meta:user-defined>
    <meta:user-defined meta:name="OVERHEIDop.KamerstukTypen/DC.type">Koninklijke boodschap</meta:user-defined>
    <meta:user-defined meta:name="OVERHEIDop.dossiernummer">36971</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D.M. van Weel</meta:user-defined>
    <meta:user-defined meta:name="OVERHEIDop.dossiertitel">Wijziging van het Wetboek van Strafrecht, het Wetboek van Strafvordering, het Wetboek van Strafrecht BES en het Wetboek van Strafvordering BES in verband met de strafbaarstelling van het verheerlijken van terrorisme en het in het openbaar betuigen van steun aan terroristische organisaties (strafbaarstelling verheerlijken van terrorisme en openbare steunbetuiging aan terroristische organisatie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4</meta:user-defined>
    <meta:user-defined meta:name="DC.title">Wijziging van het Wetboek van Strafrecht, het Wetboek van Strafvordering, het Wetboek van Strafrecht BES en het Wetboek van Strafvordering BES in verband met de strafbaarstelling van het verheerlijken van terrorisme en het in het openbaar betuigen van steun aan terroristische organisaties (strafbaarstelling verheerlijken van terrorisme en openbare steunbetuiging aan terroristische organisaties);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rafrecht</meta:user-defined>
    <meta:user-defined meta:name="OVERHEIDop.versieInformatie"/>
  </office:meta>
</office:document-meta>
</file>