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62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62<text:tab/>Wijziging van de Algemene wet erkenning EU-beroepskwalificaties, de Advocatenwet, de Gerechtsdeurwaarderswet, de Wet op het notarisambt, de Wet op het accountantsberoep, de Loodsenwet en de Wet op de beroepen in de individuele gezondheidszorg, ter nadere implementatie van richtlijn (EU) 2018/958 ten aanzien van beroepsorganisaties met regelgevende bevoegdheid (implementatie Proportionaliteitsrichtlijn inzake beroepsorganisaties met regelgevende bevoegdheid)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Wij bieden U hiernevens ter overweging aan een voorstel van wet tot Wijziging van de Algemene wet erkenning EU-beroepskwalificaties, de Advocatenwet, de Gerechtsdeurwaarderswet, de Wet op het notarisambt, de Wet op het accountantsberoep, de Loodsenwet en de Wet op de beroepen in de individuele gezondheidszorg, ter nadere implementatie van richtlijn (EU) 2018/958 ten aanzien van beroepsorganisaties met regelgevende bevoegdheid (implementatie Proportionaliteitsrichtlijn inzake beroepsorganisaties met regelgevende bevoegdheid).</text:p>
      <text:p text:style-name="ifm_p_indent.0.13in_ifm">De memorie van toelichting, die het wetsvoorstel vergezelt, bevat de gronden waarop het rust.</text:p>
      <text:p text:style-name="ifm_p_indent.0.13in_ifm">En hiermede bevelen Wij U in Godes heilige bescherming.
</text:p>
      <text:p text:style-name="ifm_p_mt.5.08mm_indent.0.13in_ifm">’s-Gravenhage, 8 jun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62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62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Algemene wet erkenning EU-beroepskwalificaties, de Advocatenwet, de Gerechtsdeurwaarderswet, de Wet op het notarisambt, de Wet op het accountantsberoep, de Loodsenwet en de Wet op de beroepen in de individuele gezondheidszorg, ter nadere implementatie van richtlijn (EU) 2018/958 ten aanzien van beroepsorganisaties met regelgevende bevoegdheid (implementatie Proportionaliteitsrichtlijn inzake beroepsorganisaties met regelgevende bevoegdheid); Koninklijke boodschap; Koninklijke boodschap</dc:title>
    <meta:user-defined meta:name="OVERHEIDop.ParlID/DC.identifier">kst-36962-1</meta:user-defined>
    <meta:user-defined meta:name="OVERHEIDop.ondernummer">1</meta:user-defined>
    <meta:user-defined meta:name="DCTERMS.W3CDTF/DCTERMS.available">2026-06-17</meta:user-defined>
    <meta:user-defined meta:name="OVERHEIDop.KamerstukTypen/DC.type">Koninklijke boodschap</meta:user-defined>
    <meta:user-defined meta:name="OVERHEIDop.dossiernummer">3696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W.R.C. Sterk</meta:user-defined>
    <meta:user-defined meta:name="OVERHEIDop.indiener">V.P.G. Karremans</meta:user-defined>
    <meta:user-defined meta:name="OVERHEIDop.indiener">E. Heinen</meta:user-defined>
    <meta:user-defined meta:name="OVERHEIDop.indiener">D.M. van Weel</meta:user-defined>
    <meta:user-defined meta:name="OVERHEIDop.indiener">H.G. Herbert</meta:user-defined>
    <meta:user-defined meta:name="OVERHEIDop.dossiertitel">Wijziging van de Algemene wet erkenning EU-beroepskwalificaties, de Advocatenwet, de Gerechtsdeurwaarderswet, de Wet op het notarisambt, de Wet op het accountantsberoep, de Loodsenwet en de Wet op de beroepen in de individuele gezondheidszorg, ter nadere implementatie van richtlijn (EU) 2018/958 ten aanzien van beroepsorganisaties met regelgevende bevoegdheid (implementatie Proportionaliteitsrichtlijn inzake beroepsorganisaties met regelgevende bevoegdheid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08</meta:user-defined>
    <meta:user-defined meta:name="DC.title">Wijziging van de Algemene wet erkenning EU-beroepskwalificaties, de Advocatenwet, de Gerechtsdeurwaarderswet, de Wet op het notarisambt, de Wet op het accountantsberoep, de Loodsenwet en de Wet op de beroepen in de individuele gezondheidszorg, ter nadere implementatie van richtlijn (EU) 2018/958 ten aanzien van beroepsorganisaties met regelgevende bevoegdheid (implementatie Proportionaliteitsrichtlijn inzake beroepsorganisaties met regelgevende bevoegdheid)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Werk | Organisatie en beleid</meta:user-defined>
    <meta:user-defined meta:name="OVERHEIDop.versieInformatie"/>
  </office:meta>
</office:document-meta>
</file>