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size.6.93pt_ifm" style:family="paragraph" style:name="ifm_p_size.6.93pt_ifm" style:parent-style-name="Basis">
      <style:paragraph-properties/>
      <style:text-properties fo:font-size="6.93pt"/>
    </style:style>
    <style:style style:class="text" style:display-name="ifm_p_size.6.93pt_mt.3.76mm_ifm" style:family="paragraph" style:name="ifm_p_size.6.93pt_mt.3.76mm_ifm" style:parent-style-name="Basis">
      <style:paragraph-properties fo:margin-top="3.76mm"/>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61-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Staten-Generaal</text:p>
          </table:table-cell>
          <table:covered-table-cell/>
          <table:table-cell office:value-type="string" table:number-columns-spanned="1" table:style-name="parlementair.kopcel2">
            <text:p text:style-name="ifm_p_font.bold_size.51.15pt_align.right_ifm">1/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61<text:tab/>Wijziging van Boek 2 van het Burgerlijk Wetboek en de Wet op het financieel toezicht in verband met de implementatie van Richtlijn (EU) 2024/2810 van het Europees Parlement en de Raad van 23 oktober 2024 betreffende structuren met aandelen met meervoudig stemrecht in ondernemingen die om de toelating tot de handel van hun aandelen op een multilaterale handelsfaciliteit verzoeken (Implementatiewet richtlijn aandelen met meervoudig stemrecht)</text:h>
      <text:h text:style-name="ifm_p_font.bold_size.9.06pt_mt.18.8mm_indent.-58.5mm_ifm" text:outline-level="1">A/ Nr. 5
      <text:tab/>BRIEF VAN DE STAATSSECRETARIS VAN JUSTITIE EN VEILIGHEID</text:h>
      <text:p text:style-name="ifm_p_mt.3.76mm_ifm"><draw:frame draw:name="margetekst.termijn" draw:style-name="frame.margetekst" draw:z-index="0" svg:width="54.5mm" svg:x="-58.5mm" text:anchor-type="paragraph"><draw:text-box fo:min-height="0.2in"><text:p text:style-name="ifm_p_size.6.93pt_ifm">Ter Griffie van de Eerste en van de Tweede Kamer der Staten-Generaal ontvangen op 10 juni 2026.</text:p><text:p text:style-name="ifm_p_size.6.93pt_mt.3.76mm_ifm">De wens dat het onderwerp van de algemene maatregel van bestuur bij wet wordt geregeld kan door of namens een van beide Kamers te kennen worden gegeven uiterlijk op 8 juli 2026.</text:p></draw:text-box></draw:frame>Aan de Voorzitters van de Eerste en van de Tweede Kamer der Staten-Generaal</text:p>
      <text:p text:style-name="ifm_p_mt.3.76mm_ifm">Den Haag, 10 juni 2026</text:p>
      <text:p text:style-name="ifm_p_mt.3.76mm_ifm">Hierbij bied ik u aan het ontwerpbesluit tot wijziging van het Besluit inhoud bestuursverslag ter implementatie van de richtlijn aandelen met meervoudig stemrecht. Voor de inhoud van het ontwerpbesluit verwijs ik naar de ontwerpnota van toelichting.</text:p>
      <text:p text:style-name="ifm_p_mt.3.76mm_ifm">De voorlegging geschiedt in het kader van de wettelijk voorgeschreven voorhangprocedure ingevolge artikel 391a lid 4, van boek 2 van het Burgerlijk Wetboek en biedt uw Kamer de mogelijkheid zich uit te spreken over het ontwerpbesluit voordat het aan de Afdeling advisering van de Raad van State zal worden voorgelegd en vervolgens zal worden vastgesteld.</text:p>
      <text:p text:style-name="ifm_p_mt.3.76mm_ifm">Op grond van de aangehaalde bepaling geschiedt de voordracht aan de Koning ter verkrijging van het advies van de Afdeling advisering van de Raad van State over het ontwerpbesluit niet eerder dan vier weken nadat het ontwerpbesluit aan beide Kamers der Staten-Generaal is overgelegd.</text:p>
      <text:p text:style-name="ifm_p_mt.3.76mm_ifm">Een gelijkluidende brief heb ik gezonden aan voorzitter van de Eerste Kamer der Staten-Generaal.</text:p>
      <text:p text:style-name="ifm_p_mt.5.08mm_ifm">De Staatssecretaris van Justitie en Veiligheid,<text:line-break/>K.T. van<text:s/>Brug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margetekst" style:family="graphic">
      <style:graphic-properties style:vertical-pos="top" style:vertical-rel="paragraph-content" style:horizontal-pos="from-left" style:horizontal-rel="paragraph"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ten-Generaal, vergaderjaar 2025-2026, 36 961, nr. 5<text:tab/><text:page-number text:select-page="current"/></text:p>
      </style:footer>
    </style:master-page>
    <style:master-page xmlns:sdu-fn="http://schema.sdu.nl/2011/07/functions" style:name="Landscape" style:page-layout-name="landscape-margin-text">
      <style:footer>
        <text:p text:style-name="footer">Staten-Generaal, vergaderjaar 2025-2026, 36 961,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Boek 2 van het Burgerlijk Wetboek en de Wet op het financieel toezicht in verband met de implementatie van Richtlijn (EU) 2024/2810 van het Europees Parlement en de Raad van 23 oktober 2024 betreffende structuren met aandelen met meervoudig stemrecht in ondernemingen die om de toelating tot de handel van hun aandelen op een multilaterale handelsfaciliteit verzoeken (Implementatiewet richtlijn aandelen met meervoudig stemrecht); Brief regering; Ontwerpbesluit tot wijziging van het Besluit inhoud bestuursverslag ter implementatie van de richtlijn aandelen met meervoudig stemrecht</dc:title>
    <meta:user-defined meta:name="OVERHEIDop.ParlID/DC.identifier">kst-36961-5</meta:user-defined>
    <meta:user-defined meta:name="OVERHEIDop.ondernummer">A;5</meta:user-defined>
    <meta:user-defined meta:name="DCTERMS.W3CDTF/DCTERMS.available">2026-06-15</meta:user-defined>
    <meta:user-defined meta:name="OVERHEIDop.KamerstukTypen/DC.type">Brief</meta:user-defined>
    <meta:user-defined meta:name="OVERHEIDop.dossiernummer">36961</meta:user-defined>
    <meta:user-defined meta:name="OVERHEIDop.configuratie">https://repository.officiele-overheidspublicaties.nl/MasterConfiguraties/MC-OEP-Kamerstuk-Web/1.10/xml/MC-OEP-Kamerstuk-Web.xml</meta:user-defined>
    <meta:user-defined meta:name="OVERHEIDop.documenttitel">Ontwerpbesluit tot wijziging van het Besluit inhoud bestuursverslag ter implementatie van de richtlijn aandelen met meervoudig stemrecht</meta:user-defined>
    <meta:user-defined meta:name="OVERHEIDop.indiener">K.T. van Bruggen</meta:user-defined>
    <meta:user-defined meta:name="DCTERMS.alternative"/>
    <meta:user-defined meta:name="OVERHEIDop.vergaderjaar">2025-2026</meta:user-defined>
    <meta:user-defined meta:name="OVERHEID.StatenGeneraal/DC.creator">Tweede Kamer der Staten-Generaal</meta:user-defined>
    <meta:user-defined meta:name="OVERHEID.StatenGeneraal/DC.creator">Eerste Kamer der Staten-Generaal</meta:user-defined>
    <meta:user-defined meta:name="OVERHEIDop.Parlementair/DC.type">Kamerstuk</meta:user-defined>
    <meta:user-defined meta:name="DC.title">Wijziging van Boek 2 van het Burgerlijk Wetboek en de Wet op het financieel toezicht in verband met de implementatie van Richtlijn (EU) 2024/2810 van het Europees Parlement en de Raad van 23 oktober 2024 betreffende structuren met aandelen met meervoudig stemrecht in ondernemingen die om de toelating tot de handel van hun aandelen op een multilaterale handelsfaciliteit verzoeken (Implementatiewet richtlijn aandelen met meervoudig stemrecht); Brief regering; Ontwerpbesluit tot wijziging van het Besluit inhoud bestuursverslag ter implementatie van de richtlijn aandelen met meervoudig stemrech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rganisatie en beleid</meta:user-defined>
    <meta:user-defined meta:name="DCTERMS.W3CDTF/DCTERMS.issued">2026-06-10</meta:user-defined>
    <meta:user-defined meta:name="OVERHEIDop.dossiertitel">Wijziging van Boek 2 van het Burgerlijk Wetboek en de Wet op het financieel toezicht in verband met de implementatie van Richtlijn (EU) 2024/2810 van het Europees Parlement en de Raad van 23 oktober 2024 betreffende structuren met aandelen met meervoudig stemrecht in ondernemingen die om de toelating tot de handel van hun aandelen op een multilaterale handelsfaciliteit verzoeken (Implementatiewet richtlijn aandelen met meervoudig stemrecht)</meta:user-defined>
    <meta:user-defined meta:name="OVERHEIDop.versieInformatie"/>
  </office:meta>
</office:document-meta>
</file>