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6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61<text:tab/>Wijziging van Boek 2 van het Burgerlijk Wetboek en de Wet op het financieel toezicht in verband met de implementatie van Richtlijn (EU) 2024/2810 van het Europees Parlement en de Raad van 23 oktober 2024 betreffende structuren met aandelen met meervoudig stemrecht in ondernemingen die om de toelating tot de handel van hun aandelen op een multilaterale handelsfaciliteit verzoeken (Implementatiewet richtlijn aandelen met meervoudig stemrecht)</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tot wijziging van Boek 2 van het Burgerlijk Wetboek en de Wet op het financieel toezicht in verband met de implementatie van Richtlijn (EU) 2024/2810 van het Europees Parlement en de Raad van 23 oktober 2024 betreffende structuren met aandelen met meervoudig stemrecht in ondernemingen die om de toelating tot de handel van hun aandelen op een multilaterale handelsfaciliteit verzoeken (Implementatiewet richtlijn aandelen met meervoudig stemrecht).</text:p>
      <text:p text:style-name="ifm_p_indent.0.13in_ifm">	De memorie van toelichting, die het wetsvoorstel vergezelt, bevat de gronden waarop het rust.</text:p>
      <text:p text:style-name="ifm_p_indent.0.13in_ifm">	En hiermede bevelen Wij U in Godes heilige bescherming.</text:p>
      <text:p text:style-name="ifm_p_mt.5.08mm_indent.0.13in_ifm">’s-Gravenhage, 3 jun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61, nr. 1<text:tab/><text:page-number text:select-page="current"/></text:p>
      </style:footer>
    </style:master-page>
    <style:master-page xmlns:sdu-fn="http://schema.sdu.nl/2011/07/functions" style:name="Landscape" style:page-layout-name="landscape-margin-text">
      <style:footer>
        <text:p text:style-name="footer">Tweede Kamer, vergaderjaar 2025-2026, 36 961,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Boek 2 van het Burgerlijk Wetboek en de Wet op het financieel toezicht in verband met de implementatie van Richtlijn (EU) 2024/2810 van het Europees Parlement en de Raad van 23 oktober 2024 betreffende structuren met aandelen met meervoudig stemrecht in ondernemingen die om de toelating tot de handel van hun aandelen op een multilaterale handelsfaciliteit verzoeken (Implementatiewet richtlijn aandelen met meervoudig stemrecht); Koninklijke boodschap; Koninklijke boodschap</dc:title>
    <meta:user-defined meta:name="OVERHEIDop.ParlID/DC.identifier">kst-36961-1</meta:user-defined>
    <meta:user-defined meta:name="OVERHEIDop.ondernummer">1</meta:user-defined>
    <meta:user-defined meta:name="DCTERMS.W3CDTF/DCTERMS.available">2026-06-09</meta:user-defined>
    <meta:user-defined meta:name="OVERHEIDop.KamerstukTypen/DC.type">Koninklijke boodschap</meta:user-defined>
    <meta:user-defined meta:name="OVERHEIDop.dossiernummer">36961</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E. Heinen</meta:user-defined>
    <meta:user-defined meta:name="OVERHEIDop.indiener">K.T. van Bruggen</meta:user-defined>
    <meta:user-defined meta:name="OVERHEIDop.dossiertitel">Wijziging van Boek 2 van het Burgerlijk Wetboek en de Wet op het financieel toezicht in verband met de implementatie van Richtlijn (EU) 2024/2810 van het Europees Parlement en de Raad van 23 oktober 2024 betreffende structuren met aandelen met meervoudig stemrecht in ondernemingen die om de toelating tot de handel van hun aandelen op een multilaterale handelsfaciliteit verzoeken (Implementatiewet richtlijn aandelen met meervoudig stemrech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Wijziging van Boek 2 van het Burgerlijk Wetboek en de Wet op het financieel toezicht in verband met de implementatie van Richtlijn (EU) 2024/2810 van het Europees Parlement en de Raad van 23 oktober 2024 betreffende structuren met aandelen met meervoudig stemrecht in ondernemingen die om de toelating tot de handel van hun aandelen op een multilaterale handelsfaciliteit verzoeken (Implementatiewet richtlijn aandelen met meervoudig stemrecht);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rganisatie en beleid</meta:user-defined>
    <meta:user-defined meta:name="OVERHEIDop.versieInformatie"/>
  </office:meta>
</office:document-meta>
</file>