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p_font.roman_mt.3.76mm_page.break-before_ifm" style:family="paragraph" style:name="ifm_p_font.roman_mt.3.76mm_page.break-before_ifm" style:parent-style-name="Basis">
      <style:paragraph-properties fo:margin-top="3.76mm" fo:break-before="page"/>
      <style:text-properties fo:font-style="normal" fo:font-weight="normal"/>
    </style:style>
    <style:style style:class="text" style:display-name="ifm_span_font.superscript_size.12.26pt_ifm" style:family="text" style:name="ifm_span_font.superscript_size.12.26pt_ifm">
      <style:text-properties style:text-position="super 70%" fo:font-size="12.26pt"/>
    </style:style>
    <style:style style:class="text" style:display-name="ifm_span_font.superscript_ifm" style:family="text" style:name="ifm_span_font.superscript_ifm">
      <style:text-properties style:text-position="super 70%"/>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6954-B</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54<text:tab/>Voorstel voor een Verordening van het Europees Parlement en de Raad betreffende het vennootschapsrechtelijk kader van de 28<text:span text:style-name="ifm_span_font.superscript_size.12.26pt_ifm">e</text:span> regeling – «EU INC.»</text:h>
      <text:h text:style-name="ifm_p_font.bold_size.9.06pt_mt.18.8mm_indent.-58.5mm_ifm" text:outline-level="1">
         B
      <text:tab/>BRIEF VAN DE STAATSSECRETARIS VAN JUSTITIE EN VEILIGHEID</text:h>
      <text:p text:style-name="ifm_p_mt.3.76mm_ifm">Aan de Voorzitter van de Eerste Kamer der Staten-Generaal</text:p>
      <text:p text:style-name="ifm_p_mt.3.76mm_ifm">Den Haag, 22 mei 2026</text:p>
      <text:p text:style-name="ifm_p_mt.3.76mm_ifm">Hierbij zend ik uw Kamer ter informatie het non-paper van de Benelux-landen over het voorstel van de Europese Commissie voor een Verordening betreffende het vennootschapsrechtelijk kader van de 28<text:span text:style-name="ifm_span_font.superscript_ifm">e</text:span> regeling – «EU Inc.» (hierna: het voorstel). Nederland zal dit non-paper samen met België en Luxemburg aanbieden aan de andere lidstaten in het kader van de onderhandelingen over het voorstel.</text:p>
      <text:p text:style-name="ifm_p_mt.3.76mm_ifm">Het non-paper is in lijn met de Nederlandse positie zoals uiteengezet in het BNC-fiche over het voorstel, dat op 24 april jl. aan uw Kamer is verzonden.<text:note text:id="ID-1250162-d40e78" text:note-class="footnote"><text:note-citation text:label="1 ">1</text:note-citation><text:note-body><text:p text:style-name="ifm_p_font.normal_size.6.93pt_mt..5mm_indent.-0.1161in_mleft.0.1161in_ifm"><text:span text:style-name="ifm_span_font.italic_size.6.93pt_ifm">Kamerstukken II</text:span> 2025–26, 22 112, nr. 4320.</text:p></text:note-body></text:note> De Benelux-landen spreken hierin hun steun uit voor de versterking van het concurrentievermogen van de Europese Unie en de interne markt. Ook spreekt het non-paper de verwachting uit dat het voorstel daarbij een betekenisvolle stap kan zijn. Tegelijkertijd wordt door de Benelux-landen geconstateerd dat aanvullende waarborgen nodig zijn om fraude, witwassen en misbruik door een EU Inc. te voorkomen. Ook wordt benadrukt dat bij gebruik van een EU Inc. nationale werknemersrechten gewaarborgd moeten blijven. Verder wordt aangegeven dat het voorstel nog ambitieuzer had kunnen zijn, door bijvoorbeeld te voorzien in meer harmonisatie op het gebied van het ondernemingsrecht. De oproep tot een meer ambitieuze inzet sluit aan op het coalitieakkoord waarin staat dat het kabinet inzet op verdere harmonisatie van het vennootschapsrecht in Europees verband.</text:p>
      <text:p text:style-name="ifm_p_mt.3.76mm_ifm">In het BNC-fiche is aangegeven dat gekeken kan worden naar de mogelijkheden die de landen van de Benelux hebben om een voortrekkersrol te vervullen bij verdere harmonisatie van het vennootschapsrecht. Dit sluit tevens aan op de door de Tweede Kamer aangenomen motie Lanschot/Dassen<text:note text:id="ID-1250162-d40e92" text:note-class="footnote"><text:note-citation text:label="2 ">2</text:note-citation><text:note-body><text:p text:style-name="ifm_p_font.normal_size.6.93pt_mt..5mm_indent.-0.1161in_mleft.0.1161in_ifm"><text:span text:style-name="ifm_span_font.italic_size.6.93pt_ifm">Kamerstukken II</text:span> 2025–26, 36 800 XIII, nr. 30.</text:p></text:note-body></text:note> van januari jl. die opriep tot het betrekken van de Benelux om daadwerkelijk richtinggevend te worden voor verdere ondernemingsrechtinitiatieven binnen het 28ste regime op Europees niveau</text:p>
      <text:p text:style-name="ifm_p_mt.5.08mm_ifm">De Staatssecretaris van Justitie en Veiligheid,<text:line-break/>K.T. van<text:s/>Bruggen</text:p>
      <text:h text:style-name="ifm_p_font.roman_mt.3.76mm_page.break-before_ifm" text:outline-level="1">BENELUX NON-PAPER</text:h>
      <text:p text:style-name="ifm_p_mt.3.76mm_ifm">The Benelux countries welcome the Commission’s proposal for a regulation on the 28<text:span text:style-name="ifm_span_font.superscript_ifm">th</text:span> regime corporate legal framework – «EU Inc.». We commend the Commission’s efforts to strengthen the EU’s strategic competitiveness and internal market by facilitating company formation and cross-border activities within the Single Market. The Benelux countries acknowledge that the proposed EU Inc. framework represents a meaningful step towards greater harmonisation and certainly offers added value for businesses operating across the internal market.</text:p>
      <text:p text:style-name="ifm_p_mt.3.76mm_ifm">At the same time, the Benelux countries note that the level of ambition reflected in the current proposal could have gone further, either by a higher level of harmonisation of the corporate rules applicable to the EU Inc. or by the introduction of the EU Inc. as a supranational corporate legal framework that could constitute a truly «28<text:span text:style-name="ifm_span_font.superscript_ifm">th</text:span> regime».</text:p>
      <text:p text:style-name="ifm_p_mt.3.76mm_ifm">Nonetheless, the Benelux countries are pleased that the proposal contains a number of valuable administrative innovations that could significantly simplify the establishment of businesses. In particular, several elements represent meaningful progress for entrepreneurs and SMEs seeking to operate across multiple Member States. These include the possibility of online incorporation within a short timeframe, low registration costs, the absence of minimum capital requirements, the use of standardised articles of association, digital shareholder meetings and share transfers. Taken together, these measures represent a tangible step forward in reducing administrative burdens and improving the accessibility of the Single Market for businesses. While all these elements represent valuable building blocks, the Benelux countries still have some concerns that merit further consideration as the Council continues its analysis of the proposal.</text:p>
      <text:p text:style-name="ifm_p_mt.3.76mm_ifm">One of such concerns relates to preventive control. The Benelux countries believe that for the success of the EU Inc. it is crucial that the framework is reliable and provides legal certainty. In order to prevent potential abuse and fraud of the EU Inc., further safeguards would be needed to be put into place as well as a clearer articulation of the 28<text:span text:style-name="ifm_span_font.superscript_ifm">th</text:span> regime with existing KYC and AML control frameworks at national and EU level. Another concern is whether the proposal includes adequate safeguards to ensure compliance with national labour law, particularly regarding employees» participation rights across the European Union. The Benelux would also see merit in clarifying that the 28<text:span text:style-name="ifm_span_font.superscript_ifm">th</text:span> regime shall be without prejudice to existing EU and national sectoral legislation in the financial sector.</text:p>
      <text:p text:style-name="ifm_p_mt.3.76mm_ifm">We are certain that, together with the other Member States, and with the co-legislator, we can find the right balance between these concerns and the simplification and speed of creating an EU Inc. can and will be found.</text:p>
      <text:p text:style-name="ifm_p_mt.3.76mm_ifm">Overall, the Benelux countries remain committed to negotiate an instrument that will enhance the EU’s attractiveness for businesses and investment and that strengthens the Single Marke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954, B<text:tab/><text:page-number text:select-page="current"/></text:p>
      </style:footer>
    </style:master-page>
    <style:master-page xmlns:sdu-fn="http://schema.sdu.nl/2011/07/functions" style:name="Landscape" style:page-layout-name="landscape-margin-text">
      <style:footer>
        <text:p text:style-name="footer">Eerste Kamer, vergaderjaar 2025-2026, 36 954, B<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oor een Verordening van het Europees Parlement en de Raad betreffende het vennootschapsrechtelijk kader van de 28e regeling – “EU INC.”; Brief van de staatssecretaris van J&amp;V ter aanbieding van het non-paper van de Benelux-landen over het voorstel voor een Verordening betreffende het vennootschapsrechtelijk kader van de 28e regeling – “EU Inc.</dc:title>
    <meta:user-defined meta:name="OVERHEIDop.ParlID/DC.identifier">kst-36954-B</meta:user-defined>
    <meta:user-defined meta:name="OVERHEIDop.ondernummer">B</meta:user-defined>
    <meta:user-defined meta:name="DCTERMS.W3CDTF/DCTERMS.available">2026-05-29</meta:user-defined>
    <meta:user-defined meta:name="OVERHEIDop.KamerstukTypen/DC.type">Brief</meta:user-defined>
    <meta:user-defined meta:name="OVERHEIDop.dossiernummer">36954</meta:user-defined>
    <meta:user-defined meta:name="OVERHEIDop.configuratie">https://repository.officiele-overheidspublicaties.nl/MasterConfiguraties/MC-OEP-Kamerstuk-Web/1.10/xml/MC-OEP-Kamerstuk-Web.xml</meta:user-defined>
    <meta:user-defined meta:name="OVERHEIDop.documenttitel">Brief van de staatssecretaris van J&amp;V ter aanbieding van het non-paper van de Benelux-landen over het voorstel voor een Verordening betreffende het vennootschapsrechtelijk kader van de 28e regeling – “EU Inc.</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Voorstel voor een Verordening van het Europees Parlement en de Raad betreffende het vennootschapsrechtelijk kader van de 28e regeling – “EU INC.”; Brief van de staatssecretaris van J&amp;V ter aanbieding van het non-paper van de Benelux-landen over het voorstel voor een Verordening betreffende het vennootschapsrechtelijk kader van de 28e regeling – “EU Inc.</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ndernemen</meta:user-defined>
    <meta:user-defined meta:name="DCTERMS.W3CDTF/DCTERMS.issued">2026-05-22</meta:user-defined>
    <meta:user-defined meta:name="OVERHEIDop.dossiertitel">Voorstel voor een Verordening van het Europees Parlement en de Raad betreffende het vennootschapsrechtelijk kader van de 28e regeling – «EU INC.»</meta:user-defined>
    <meta:user-defined meta:name="OVERHEIDop.versieInformatie"/>
  </office:meta>
</office:document-meta>
</file>