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XII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XIII<text:tab/>Jaarverslag en slotwet Ministerie van Klimaat en Groene Groei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Klimaat en Groene Groei (XXIII) en Klimaatfonds (M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XII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XII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Klimaat en Groene Groei 2025; Brief Algemene Rekenkamer; Aanbieding van het rapport Resultaten verantwoordingsonderzoek 2025 bij het Ministerie van Klimaat en Groene Groei</dc:title>
    <meta:user-defined meta:name="OVERHEIDop.ParlID/DC.identifier">kst-36945-XXII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X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Klimaat en Groene Groei</meta:user-defined>
    <meta:user-defined meta:name="OVERHEIDop.indiener">P.J. Duisenberg</meta:user-defined>
    <meta:user-defined meta:name="OVERHEIDop.dossiertitel">Jaarverslag en slotwet Ministerie van Klimaat en Groene Groei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Klimaat en Groene Groei 2025; Brief Algemene Rekenkamer; Aanbieding van het rapport Resultaten verantwoordingsonderzoek 2025 bij het Ministerie van Klimaat en Groene Groei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