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XXII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XXII<text:tab/>Jaarverslag en slotwet Ministerie van Volkshuisvesting en Ruimtelijke Ordening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<text:span text:style-name="ifm_span_font.italic_ifm">Verantwoordingsonderzoek Ministerie van Volkshuisvesting en Ruimtelijke Ordening
                     (XXII), Rapport bij het Jaarverslag 2025.</text:span></text:p>
      <text:p text:style-name="ifm_p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XXII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XXII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Volkshuisvesting en Ruimtelijke Ordening 2025; Brief Algemene Rekenkamer; Aanbieding van het rapport Resultaten verantwoordingsonderzoek 2025 bij het Ministerie van Volkshuisvesting en Ruimtelijke Ordening</dc:title>
    <meta:user-defined meta:name="OVERHEIDop.ParlID/DC.identifier">kst-36945-XXII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XXII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Volkshuisvesting en Ruimtelijke Ordening</meta:user-defined>
    <meta:user-defined meta:name="OVERHEIDop.indiener">P.J. Duisenberg</meta:user-defined>
    <meta:user-defined meta:name="OVERHEIDop.dossiertitel">Jaarverslag en slotwet Ministerie van Volkshuisvesting en Ruimtelijke Ordening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Volkshuisvesting en Ruimtelijke Ordening 2025; Brief Algemene Rekenkamer; Aanbieding van het rapport Resultaten verantwoordingsonderzoek 2025 bij het Ministerie van Volkshuisvesting en Ruimtelijke Ordening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