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V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V<text:tab/>Jaarverslag en slotwet Ministerie van Sociale Zaken en Werkgelegenheid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 Sociale Zaken en Werkgelegenheid (XV), Rapport bij het Jaarverslag 2025</text:span>.</text:p>
      <text:p text:style-name="ifm_p_ifm">Naast de resultaten van de departementale onderzoeken, publiceren wij vandaag ook de <text:span text:style-name="ifm_span_font.italic_ifm">Staat van de rijksverantwoording 2025, inclusief de bijlage Hoogrisicolijst.</text:span> Dit rapport bevat de verklaring van goedkeuring bij de rijksrekening 2025 en de rijkssaldibalans 2025</text:p>
      <text:p text:style-name="ifm_p_ifm">Alle rapporten vindt u op https://www.rekenkamer.nl/vo-2025.</text:p>
      <text:p text:style-name="ifm_p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V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V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Sociale Zaken en Werkgelegenheid 2025; Brief Algemene Rekenkamer; Aanbieding van het rapport Resultaten verantwoordingsonderzoek 2025 bij het Ministerie van Sociale Zaken en Werkgelegenheid</dc:title>
    <meta:user-defined meta:name="OVERHEIDop.ParlID/DC.identifier">kst-36945-XV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V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Sociale Zaken en Werkgelegenheid</meta:user-defined>
    <meta:user-defined meta:name="OVERHEIDop.indiener">P.J. Duisenberg</meta:user-defined>
    <meta:user-defined meta:name="OVERHEIDop.dossiertitel">Jaarverslag en slotwet Ministerie van Sociale Zaken en Werkgelegenheid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Sociale Zaken en Werkgelegenheid 2025; Brief Algemene Rekenkamer; Aanbieding van het rapport Resultaten verantwoordingsonderzoek 2025 bij het Ministerie van Sociale Zaken en Werkgelegenhei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