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IV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IV<text:tab/>Jaarverslag en slotwet Ministerie van Landbouw, Visserij, Voedselzekerheid en Natuur en het Diergezondheids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Landbouw, Visserij, Voedselzekerheid en Natuur (XIV) en Diergezondheidsfonds (F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.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IV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IV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Landbouw, Visserij, Voedselzekerheid en Natuur en het Diergezondheidsfonds 2025; Brief Algemene Rekenkamer; Aanbieding van het rapport Resultaten verantwoordingsonderzoek 2025 bij het Ministerie van Landbouw, Visserij, Voedselzekerheid en Natuur en het Diergezondheidsfonds</dc:title>
    <meta:user-defined meta:name="OVERHEIDop.ParlID/DC.identifier">kst-36945-XIV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IV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Landbouw, Visserij, Voedselzekerheid en Natuur en het Diergezondheidsfonds</meta:user-defined>
    <meta:user-defined meta:name="OVERHEIDop.indiener">P.J. Duisenberg</meta:user-defined>
    <meta:user-defined meta:name="OVERHEIDop.dossiertitel">Jaarverslag en slotwet Ministerie van Landbouw, Visserij, Voedselzekerheid en Natuur en het Diergezondheids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Landbouw, Visserij, Voedselzekerheid en Natuur en het Diergezondheidsfonds 2025; Brief Algemene Rekenkamer; Aanbieding van het rapport Resultaten verantwoordingsonderzoek 2025 bij het Ministerie van Landbouw, Visserij, Voedselzekerheid en Natuur en het Diergezondheids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