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VI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VI<text:tab/>Jaarverslag en slotwet Ministerie van Justitie en Veiligheid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Verantwoordingsonderzoek <text:span text:style-name="ifm_span_font.italic_ifm">Ministerie van Justitie en Veiligheid (VI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VI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VI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Justitie en Veiligheid 2025; Brief Algemene Rekenkamer; Aanbieding van het rapport Resultaten verantwoordingsonderzoek 2025 bij het Ministerie van Justitie en Veiligheid</dc:title>
    <meta:user-defined meta:name="OVERHEIDop.ParlID/DC.identifier">kst-36945-VI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V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Justitie en Veiligheid</meta:user-defined>
    <meta:user-defined meta:name="OVERHEIDop.indiener">P.J. Duisenberg</meta:user-defined>
    <meta:user-defined meta:name="OVERHEIDop.dossiertitel">Jaarverslag en slotwet Ministerie van Justitie en Veiligheid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Justitie en Veiligheid 2025; Brief Algemene Rekenkamer; Aanbieding van het rapport Resultaten verantwoordingsonderzoek 2025 bij het Ministerie van Justitie en Veiligheid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