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J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J<text:tab/>Jaarverslag en slotwet Deltafonds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Infrastructuur en Waterstaat (XII), Mobiliteitsfonds (A) en Deltafonds (J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mt.3.76mm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text:line-break/>drs. M.J.P. (Mark)<text:s/>Smolenaars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J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J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Deltafonds 2025; Brief Algemene Rekenkamer; Aanbieding van het rapport Resultaten verantwoordingsonderzoek 2025 bij het Deltafonds</dc:title>
    <meta:user-defined meta:name="OVERHEIDop.ParlID/DC.identifier">kst-36945-J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J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Deltafonds</meta:user-defined>
    <meta:user-defined meta:name="OVERHEIDop.indiener">P.J. Duisenberg</meta:user-defined>
    <meta:user-defined meta:name="OVERHEIDop.dossiertitel">Jaarverslag en slotwet Deltafonds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Deltafonds 2025; Brief Algemene Rekenkamer; Aanbieding van het rapport Resultaten verantwoordingsonderzoek 2025 bij het Deltafond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