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IIB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IIB<text:tab/>Jaarverslag en slotwet overige Hoge Colleges van Staat, Kabinetten van de Gouverneurs en de Kiesraad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sonderzoek over 2025 publiceren. Hierbij ontvangt u het Verantwoordingsonderzoek <text:span text:style-name="ifm_span_font.italic_ifm">Overige Hoge Colleges van Staat, Kabinetten van de Gouverneurs en de Kiesraad (IIB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mt.3.76mm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IIB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IIB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overige Hoge Colleges van Staat, Kabinetten van de Gouverneurs en de Kiesraad 2025; Brief Algemene Rekenkamer; Aanbieding van het rapport Resultaten verantwoordingsonderzoek 2025 bij de overige Hoge Colleges van Staat, Kabinetten van de Gouverneurs en de Kiesraad</dc:title>
    <meta:user-defined meta:name="OVERHEIDop.ParlID/DC.identifier">kst-36945-IIB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IIB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de overige Hoge Colleges van Staat, Kabinetten van de Gouverneurs en de Kiesraad</meta:user-defined>
    <meta:user-defined meta:name="OVERHEIDop.indiener">P.J. Duisenberg</meta:user-defined>
    <meta:user-defined meta:name="OVERHEIDop.dossiertitel">Jaarverslag en slotwet overige Hoge Colleges van Staat, Kabinetten van de Gouverneurs en de Kiesraad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overige Hoge Colleges van Staat, Kabinetten van de Gouverneurs en de Kiesraad 2025; Brief Algemene Rekenkamer; Aanbieding van het rapport Resultaten verantwoordingsonderzoek 2025 bij de overige Hoge Colleges van Staat, Kabinetten van de Gouverneurs en de Kiesraa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