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IIA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IIA<text:tab/>Jaarverslag en slotwet Staten-Generaal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Verantwoordingsonderzoek <text:span text:style-name="ifm_span_font.italic_ifm">Staten-Generaal (IIA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<text:span text:style-name="ifm_span_font.italic_ifm"> 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IIA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IIA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Staten-Generaal 2025; Brief Algemene Rekenkamer; Aanbieding van het rapport Resultaten verantwoordingsonderzoek 2025 bij de Staten-Generaal</dc:title>
    <meta:user-defined meta:name="OVERHEIDop.ParlID/DC.identifier">kst-36945-IIA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IIA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de Staten-Generaal</meta:user-defined>
    <meta:user-defined meta:name="OVERHEIDop.indiener">P.J. Duisenberg</meta:user-defined>
    <meta:user-defined meta:name="OVERHEIDop.dossiertitel">Jaarverslag en slotwet Staten-Generaal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Staten-Generaal 2025; Brief Algemene Rekenkamer; Aanbieding van het rapport Resultaten verantwoordingsonderzoek 2025 bij de Staten-Generaal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