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B-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B<text:tab/>Jaarverslag en slotwet Gemeentefonds 2025</text:h>
      <text:h text:style-name="ifm_p_font.bold_size.9.06pt_mt.18.8mm_indent.-58.5mm_ifm" text:outline-level="1">Nr. 5
      <text:tab/>VERSLAG HOUDENDE EEN LIJST VAN EEN VRAAG EN EEN ANTWOORD</text:h>
      <text:p text:style-name="ifm_p_ifm">Vastgesteld 10 juni 2026</text:p>
      <text:p text:style-name="ifm_p_mt.3.76mm_ifm">De vaste commissie voor Binnenlandse Zaken, belast met het voorbereidend onderzoek van dit voorstel van wet, heeft de eer verslag uit te brengen in de vorm van een lijst houdende een vraag met het daarop gegeven antwoord.</text:p>
      <text:p text:style-name="ifm_p_mt.3.76mm_ifm">De vraag is op 27 mei 2026 voorgelegd aan de Minister van Binnenlandse Zaken en Koninkrijksrelaties. Bij brief van 9 juni 2026 is de vraag door de Minister van Binnenlandse Zaken en Koninkrijksrelaties beantwoord.</text:p>
      <text:p text:style-name="ifm_p_mt.3.76mm_ifm">Met de vaststelling van het verslag acht de commissie de openbare behandeling van het wetsvoorstel voldoende voorbereid.</text:p>
      <text:p text:style-name="ifm_p_mt.5.08mm_ifm">De voorzitter van de commissie,<text:line-break/>Kisteman</text:p>
      <text:p text:style-name="ifm_p_mt.3.76mm_ifm">De griffier van de commissie,<text:line-break/>Honsbeek</text:p>
      <text:h text:style-name="ifm_p_font.bold_mt.5.08mm_page.break-before_ifm" text:outline-level="2">Vraag en antwoord</text:h>
      <text:h text:style-name="ifm_p_font.bold_mt.4.23mm_page.keep-with-next_ifm" text:outline-level="2">Vraag:</text:h>
      <text:p text:style-name="ifm_p_mt.3.76mm_ifm">Hoe groot is het te verwachten tekort voor gemeenten in 2028 bij het «nieuwe ravijnjaar»? Kan worden aangeven hoe dit bedrag is opgebouwd? (blz:)</text:p>
      <text:h text:style-name="ifm_p_font.bold_mt.3.76mm_page.keep-with-next_ifm" text:outline-level="2">Antwoord:</text:h>
      <text:p text:style-name="ifm_p_mt.3.76mm_ifm">Bij Voorjaarsnota 2025 en Miljoenennota 2026 heeft kabinet extra middelen beschikbaar gesteld voor gemeenten voor de jaren 2025–2027. Voor 2028 en verder worden de beheers- en inhoudelijke maatregelen uit de Hervormingsagenda Jeugd versterkt en worden aanvullende maatregelen uitgewerkt. VNG heeft op bestuurlijk niveau vorig jaar bevestigd dat er voor gemeenten op dit moment een werkbare financiële situatie is. Afgesproken is dat Rijk en gemeenten in gesprek blijven over de balans tussen ambities, taken, middelen en uitvoeringskracht. Voor 2028 kan ik u nu melden dat gemeenten in hun meerjarenraming 2027–2029 in de begroting 2026 een inschatting van hun structureel exploitatiesaldo (structurele baten min structurele lasten) over 2028 maken, op basis van huidige inzichten. Op basis van deze cijfers schatten provinciaal toezichthouders dat het structureel exploitatiesaldo in 2028 van alle gemeenten gezamenlijk op € 80 mln. negatief uitkomt. In de regel valt het gerealiseerde exploitatiesaldo hoger uit dan het begrote saldo, doordat inkomsten hoger blijken of uitgaven lager blijken uit te vallen. Dit is de afgelopen jaren bij de gemeenten gezamenlijk steeds het geval gewee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B, nr. 5<text:tab/><text:page-number text:select-page="current"/></text:p>
      </style:footer>
    </style:master-page>
    <style:master-page xmlns:sdu-fn="http://schema.sdu.nl/2011/07/functions" style:name="Landscape" style:page-layout-name="landscape-margin-text">
      <style:footer>
        <text:p text:style-name="footer">Tweede Kamer, vergaderjaar 2025-2026, 36 945 B,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Gemeentefonds 2025; Verslag houdende een lijst van vragen en antwoorden; Verslag houdende een lijst van een vraag en een antwoord inzake Slotwet Gemeentefonds 2025 (Kamerstuk 36945-B)</dc:title>
    <meta:user-defined meta:name="OVERHEIDop.ParlID/DC.identifier">kst-36945-B-5</meta:user-defined>
    <meta:user-defined meta:name="OVERHEIDop.ondernummer">5</meta:user-defined>
    <meta:user-defined meta:name="DCTERMS.W3CDTF/DCTERMS.available">2026-06-15</meta:user-defined>
    <meta:user-defined meta:name="OVERHEIDop.KamerstukTypen/DC.type">Verslag</meta:user-defined>
    <meta:user-defined meta:name="OVERHEIDop.dossiernummer">36945-B</meta:user-defined>
    <meta:user-defined meta:name="OVERHEIDop.configuratie">https://repository.officiele-overheidspublicaties.nl/MasterConfiguraties/MC-OEP-Kamerstuk-Web/1.10/xml/MC-OEP-Kamerstuk-Web.xml</meta:user-defined>
    <meta:user-defined meta:name="OVERHEIDop.documenttitel">Verslag houdende een lijst van een vraag en een antwoord inzake Slotwet Gemeentefonds 2025 (Kamerstuk 36945-B)</meta:user-defined>
    <meta:user-defined meta:name="OVERHEIDop.indiener">G.C. Honsbeek</meta:user-defined>
    <meta:user-defined meta:name="OVERHEIDop.indiener">A. Kisteman</meta:user-defined>
    <meta:user-defined meta:name="OVERHEIDop.dossiertitel">Jaarverslag en slotwet Gemeente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Gemeentefonds 2025; Verslag houdende een lijst van vragen en antwoorden; Verslag houdende een lijst van een vraag en een antwoord inzake Slotwet Gemeentefonds 2025 (Kamerstuk 36945-B)</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