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6922-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22<text:tab/>Wijziging van de Wet studiefinanciering 2000 in verband met de verstrekking van een aanvullende tegemoetkoming aan studenten die onder het studievoorschotstelsel hebben gestudeerd</text:h>
      <text:h text:style-name="ifm_p_font.bold_size.9.06pt_mt.18.8mm_indent.-58.5mm_ifm" text:outline-level="1">Nr. 8
      <text:tab/>NOTA VAN WIJZIGING</text:h>
      <text:p text:style-name="ifm_p_ifm">Ontvangen 10 juni 2026</text:p>
      <text:p text:style-name="ifm_p_mt.3.76mm_indent.0.13in_ifm">Het voorstel van wet wordt als volgt gewijzigd:</text:p>
      <text:p text:style-name="ifm_p_mt.3.76mm_indent.0.13in_ifm">In artikel I, onderdeel A, wordt artikel 11.7 als volgt gewijzigd:</text:p>
      <text:p text:style-name="ifm_p_mt.3.76mm_indent.0.13in_ifm">1. Onder vernummering van het vierde en vijfde lid tot zesde en zevende lid worden twee leden ingevoegd, luidende:</text:p>
      <text:p text:style-name="ifm_p_indent.0.13in_ifm">4.  In afwijking van het eerste tot en met derde lid bewaart Onze Minister het gegeven dat een voorziening als bedoeld in artikel 11.6, tweede lid, onderdelen a tot en met l en n, is toegekend en gegevens over aan het besluit tot toekenning van zo’n voorziening verbonden rechtsgevolgen tot vijf jaar na het verstrijken van, in geval van de onderdelen a tot en met f, de diplomatermijn beroepsonderwijs en, in geval van de onderdelen g tot en met l en n, de diplomatermijn hoger onderwijs indien deze termijn van vijf jaar verstrijkt nadat de desbetreffende termijn of termijnen, bedoeld in het eerste tot en met derde lid, is of zijn verstreken.</text:p>
      <text:p text:style-name="ifm_p_indent.0.13in_ifm">5.  In afwijking van het eerste tot en met derde lid bewaart Onze Minister het gegeven dat een voorziening als bedoeld in artikel 11.6, tweede lid, onderdeel m, is toegekend en gegevens over aan het besluit tot toekenning van zo’n voorziening verbonden rechtsgevolgen tot vijf jaar na het verstrijken van de diplomatermijn hoger onderwijs of, indien de betrokkene geen studiefinanciering heeft aangevraagd, tot twintig jaar nadat hij zich voor het eerst heeft ingeschreven voor het hoger onderwijs, indien deze termijn van vijf dan wel twintig jaar verstrijkt nadat de desbetreffende termijn of termijnen, bedoeld in het eerste tot en met derde lid, is of zijn verstreken.</text:p>
      <text:p text:style-name="ifm_p_mt.3.76mm_indent.0.13in_ifm">2. In het zesde lid (nieuw) wordt «het eerste, tweede en derde lid» tweemaal vervangen door «het eerste tot en met vijfde lid».</text:p>
      <text:h text:style-name="ifm_p_font.bold_mt.5.08mm_page.keep-with-next_ifm" text:outline-level="2">Toelichting</text:h>
      <text:p text:style-name="ifm_p_mt.4.23mm_indent.0.13in_ifm">Het is wenselijk gebleken enige wijzigingen in het wetsvoorstel aan te brengen met betrekking tot de bewaartermijnen van gegevens over gezondheid die worden verwerkt in het kader van de tegemoetkoming, de aanvullende tegemoetkoming en de voorzieningen van de Voorziening Prestatiebeurs.</text:p>
      <text:p text:style-name="ifm_p_mt.3.76mm_indent.0.13in_ifm">De aanleiding voor deze nota van wijziging is de uitvoeringstoets van de Dienst Uitvoering Onderwijs (DUO) op de algemene maatregel van bestuur (amvb) op grond van dit wetsvoorstel.<text:note text:id="ID-1253283-d40e102" text:note-class="footnote"><text:note-citation text:label="1 ">1</text:note-citation><text:note-body><text:p text:style-name="ifm_p_font.normal_size.6.93pt_mt..5mm_indent.-0.1161in_mleft.0.1161in_ifm">Ontwerpbesluit tot wijziging van het Besluit studiefinanciering 2000 in verband met de nadere uitwerking van de verstrekking van de tegemoetkoming en de aanvullende tegemoetkoming aan studenten die onder het studievoorschotstelsel hebben gestudeerd, <text:span text:style-name="ifm_span_font.italic_size.6.93pt_ifm">Kamerstukken II</text:span> 2025/26, 24 724, nr. 251.</text:p></text:note-body></text:note> In de amvb wordt de aanvraagtermijn voor de tegemoetkoming als volgt verlengd. Een (oud-)student kan een aanvraag doen voor de tegemoetkoming uiterlijk binnen vijf jaar na het verstrijken van de diplomatermijn hoger onderwijs (als hij wel studiefinanciering heeft aangevraagd) dan wel uiterlijk binnen twintig jaar nadat hij zich voor het eerst heeft ingeschreven voor het hoger onderwijs (als hij geen studiefinanciering heeft aangevraagd). DUO heeft in de uitvoeringstoets geconstateerd dat deze verlengde aanvraagtermijn in sommige gevallen langer is dan de termijn dat zij gegevens over de verstrekte tegemoetkoming(en) bewaart. Dit betekent dat een (oud-)student die de tegemoetkoming(en) heeft ontvangen en van wie bedoelde gegevens zijn geschoond opnieuw de tegemoetkoming(en) kan aanvragen zonder dat DUO op de hoogte is van de eerdere toekenning. Om te voorkomen dat deze (oud-)student de tegemoetkoming(en) nogmaals ontvangt, is het nodig dat DUO gegevens over de verstrekte tegemoetkoming(en) bewaart zo lang een aanvraag voor de tegemoetkoming(en) kan worden gedaan. Deze nota van wijziging verlengt in verband hiermee de bewaartermijn van die gegevens, voor zover het betreft gegevens over gezondheid.</text:p>
      <text:p text:style-name="ifm_p_mt.3.76mm_indent.0.13in_ifm">Vergelijkbare problematiek kan zich ook voordoen bij de voorzieningen van de Voorziening Prestatiebeurs, zoals de omzetting van de prestatiebeurs in een gift in geval van bijzondere omstandigheden. Deze nota van wijziging verlengt in verband hiermee ook de bewaartermijn van de gegevens over de toekenning van die voorzieningen.</text:p>
      <text:p text:style-name="ifm_p_mt.3.76mm_indent.0.13in_ifm">De wijzigingen worden hieronder nader toegelicht.</text:p>
      <text:h text:style-name="ifm_p_font.italic_mt.3.76mm_page.keep-with-next_ifm" text:outline-level="2">Nieuw vierde lid</text:h>
      <text:p text:style-name="ifm_p_mt.3.76mm_indent.0.13in_ifm">Op grond van het uitvoeringsbeleid van DUO kan een (oud-)student tot vijf jaar na het verstrijken van de voor hem geldende diplomatermijn beroepsonderwijs dan wel diplomatermijn hoger onderwijs<text:note text:id="ID-1253283-d40e125" text:note-class="footnote"><text:note-citation text:label="2 ">2</text:note-citation><text:note-body><text:p text:style-name="ifm_p_font.normal_size.6.93pt_mt..5mm_indent.-0.1161in_mleft.0.1161in_ifm">Artikelen 4.9 en 5.5 WSF 2000.</text:p></text:note-body></text:note> een aanvraag doen voor de voorzieningen, bedoeld in artikel 11.6, tweede lid, onderdelen a tot en met l, WSF 2000. Het gaat om de volgende voorzieningen: de verlenging van de duur van de prestatiebeurs vanwege handicap of chronische ziekte,<text:note text:id="ID-1253283-d40e133" text:note-class="footnote"><text:note-citation text:label="3 ">3</text:note-citation><text:note-body><text:p text:style-name="ifm_p_font.normal_size.6.93pt_mt..5mm_indent.-0.1161in_mleft.0.1161in_ifm">Artikelen 4.12 en 5.2b WSF 2000.</text:p></text:note-body></text:note> de omzetting van de prestatiebeurs in een gift in geval van bijzondere omstandigheden,<text:note text:id="ID-1253283-d40e141" text:note-class="footnote"><text:note-citation text:label="4 ">4</text:note-citation><text:note-body><text:p text:style-name="ifm_p_font.normal_size.6.93pt_mt..5mm_indent.-0.1161in_mleft.0.1161in_ifm">Artikelen 4.13, 4.14, derde lid, 5.15 en 5.16, derde lid, WSF 2000.</text:p></text:note-body></text:note> de verlenging van de diplomatermijn in geval van bijzondere omstandigheden,<text:note text:id="ID-1253283-d40e149" text:note-class="footnote"><text:note-citation text:label="5 ">5</text:note-citation><text:note-body><text:p text:style-name="ifm_p_font.normal_size.6.93pt_mt..5mm_indent.-0.1161in_mleft.0.1161in_ifm">Artikelen 4.14, eerste en tweede lid, en 5.16, eerste en tweede lid, WSF 2000.</text:p></text:note-body></text:note> en de nieuwe aanspraak op studiefinanciering verband houdend met handicap of chronische ziekte.<text:note text:id="ID-1253283-d40e157" text:note-class="footnote"><text:note-citation text:label="6 ">6</text:note-citation><text:note-body><text:p text:style-name="ifm_p_font.normal_size.6.93pt_mt..5mm_indent.-0.1161in_mleft.0.1161in_ifm">Artikelen 4.14, vierde lid, en 5.16, vierde lid, WSF 2000.</text:p></text:note-body></text:note> Deze aanvraagtermijn staat op dit moment niet in de regelgeving. Het voornemen is om deze termijn in de WSF 2000 op te nemen. Zie in dit verband het wetsvoorstel Variawet studiefinanciering.<text:note text:id="ID-1253283-d40e166" text:note-class="footnote"><text:note-citation text:label="7 ">7</text:note-citation><text:note-body><text:p text:style-name="ifm_p_font.normal_size.6.93pt_mt..5mm_indent.-0.1161in_mleft.0.1161in_ifm">Dit wetsvoorstel is op dit moment in internetconsultatie.</text:p></text:note-body></text:note></text:p>
      <text:p text:style-name="ifm_p_mt.3.76mm_indent.0.13in_ifm">Gelet op voorgaande is het aangewezen om bij deze nota van wijziging te regelen dat het gegeven dat bovenbedoelde voorzieningen zijn toegekend en gegevens over de daaraan verbonden rechtsgevolgen in ieder geval mogen worden bewaard tot vijf jaar na het verstrijken van de diplomatermijn.<text:note text:id="ID-1253283-d40e176" text:note-class="footnote"><text:note-citation text:label="8 ">8</text:note-citation><text:note-body><text:p text:style-name="ifm_p_font.normal_size.6.93pt_mt..5mm_indent.-0.1161in_mleft.0.1161in_ifm">Hierbij wordt volledigheidshalve erop gewezen dat in het geval de diplomatermijn is verlengd op grond van artikel 4.14, eerste of tweede lid, of 5.16, eerste of tweede lid, WSF 2000, deze verlenging doorwerkt in de bewaartermijn.</text:p></text:note-body></text:note> Dit geldt ook als dit na afloop is van de in het eerste lid van artikel 11.7 bedoelde specifieke bewaartermijn van tien jaar nadat het besluit over de desbetreffende voorziening is genomen, dan wel als dit na afloop is van de in het tweede en derde lid van artikel 11.7 bedoelde algemene bewaartermijn van vijf jaar na het eindigen van de actieve relatie tussen de betrokkene en DUO. Hiermee wordt bewerkstelligd dat DUO zijn wettelijke taken met betrekking tot de toekenning van deze voorzieningen naar behoren kan uitvoeren. DUO mag hierdoor namelijk in ieder geval tot het einde van de aanvraagtermijn voor deze voorzieningen bovenbedoelde gegevens bewaren, zodat DUO eventuele herhaalde aanvragen voor deze voorzieningen naar behoren kan beoordelen.</text:p>
      <text:p text:style-name="ifm_p_mt.3.76mm_indent.0.13in_ifm">Hoewel de voorziening, bedoeld in artikel 11.6, tweede lid, onderdeel n, WSF 2000, de (gedeeltelijke) kwijtschelding van studieschuld voor ho-studenten met handicap of chronische ziekte,<text:note text:id="ID-1253283-d40e187" text:note-class="footnote"><text:note-citation text:label="9 ">9</text:note-citation><text:note-body><text:p text:style-name="ifm_p_font.normal_size.6.93pt_mt..5mm_indent.-0.1161in_mleft.0.1161in_ifm">Artikel 12.31 WSF 2000.</text:p></text:note-body></text:note> niet op aanvraag maar ambtshalve wordt toegekend, is het aangewezen om ook de bewaartermijn van het gegeven dat deze voorziening is toegekend en gegevens over de daaraan verbonden rechtsgevolgen op gelijke wijze aan te passen. Dit is aangewezen, omdat deze (gedeeltelijke) kwijtschelding gekoppeld is aan bovenbedoelde verlenging van de duur van de prestatiebeurs vanwege handicap of chronische ziekte.</text:p>
      <text:h text:style-name="ifm_p_font.italic_mt.3.76mm_page.keep-with-next_ifm" text:outline-level="2">Nieuw vijfde lid</text:h>
      <text:p text:style-name="ifm_p_mt.3.76mm_indent.0.13in_ifm">DUO heeft, zoals eerder beschreven, erop gewezen dat met de verlenging van de aanvraagtermijn voor de tegemoetkoming rekening moet worden gehouden bij het vaststellen van de bewaartermijn van de gegevens over de verstrekte tegemoetkoming(en). Gelet daarop wordt bij deze nota van wijziging geregeld dat het gegeven dat de tegemoetkoming respectievelijk de aanvullende tegemoetkoming is toegekend en gegevens over de daaraan verbonden rechtsgevolgen (denk aan het aantal maanden dat en de specifieke periode waarvoor de tegemoetkomingen zijn toegekend) in ieder geval mogen worden bewaard tot – als de (oud-)student wel studiefinanciering heeft aangevraagd – vijf jaar na het verstrijken van de diplomatermijn hoger onderwijs<text:note text:id="ID-1253283-d40e200" text:note-class="footnote"><text:note-citation text:label="10 ">10</text:note-citation><text:note-body><text:p text:style-name="ifm_p_font.normal_size.6.93pt_mt..5mm_indent.-0.1161in_mleft.0.1161in_ifm">Hierbij wordt volledigheidshalve erop gewezen dat in het geval de diplomatermijn is verlengd op grond van artikel 5.16, eerste of tweede lid, WSF 2000, deze verlenging doorwerkt in de bewaartermijn.</text:p></text:note-body></text:note> dan wel – als de (oud-)student geen studiefinanciering heeft aangevraagd – twintig jaar nadat hij zich voor het eerst heeft ingeschreven voor het hoger onderwijs. Dit geldt ook als dit na afloop is van de in het eerste lid van artikel 11.7 bedoelde specifieke bewaartermijn van tien jaar nadat het besluit over de tegemoetkoming respectievelijk de aanvullende tegemoetkoming is genomen, dan wel als dit na afloop is van de in het tweede en derde lid van artikel 11.7 bedoelde algemene bewaartermijn van vijf jaar na het eindigen van de actieve relatie tussen de betrokkene en DUO. Hiermee wordt bewerkstelligd dat DUO zijn wettelijke taken met betrekking tot de toekenning van de tegemoetkoming en de aanvullende tegemoetkoming naar behoren kan uitvoeren. DUO mag hierdoor immers in ieder geval tot het einde van de aanvraagtermijn voor de tegemoetkoming(en) bovenbedoelde gegevens bewaren, zodat DUO eventuele herhaalde aanvragen voor de tegemoetkoming(en) naar behoren kan beoordelen.</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22, nr. 8<text:tab/><text:page-number text:select-page="current"/></text:p>
      </style:footer>
    </style:master-page>
    <style:master-page xmlns:sdu-fn="http://schema.sdu.nl/2011/07/functions" style:name="Landscape" style:page-layout-name="landscape-margin-text">
      <style:footer>
        <text:p text:style-name="footer">Tweede Kamer, vergaderjaar 2025-2026, 36 922, nr. 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studiefinanciering 2000 in verband met de verstrekking van een aanvullende tegemoetkoming aan studenten die onder het studievoorschotstelsel hebben gestudeerd; Nota van wijziging; Nota van wijziging</dc:title>
    <meta:user-defined meta:name="OVERHEIDop.ParlID/DC.identifier">kst-36922-8</meta:user-defined>
    <meta:user-defined meta:name="OVERHEIDop.ondernummer">8</meta:user-defined>
    <meta:user-defined meta:name="DCTERMS.W3CDTF/DCTERMS.available">2026-06-11</meta:user-defined>
    <meta:user-defined meta:name="OVERHEIDop.KamerstukTypen/DC.type">Nota van wijziging</meta:user-defined>
    <meta:user-defined meta:name="OVERHEIDop.dossiernummer">36922</meta:user-defined>
    <meta:user-defined meta:name="OVERHEIDop.configuratie">https://repository.officiele-overheidspublicaties.nl/MasterConfiguraties/MC-OEP-Kamerstuk-Web/1.10/xml/MC-OEP-Kamerstuk-Web.xml</meta:user-defined>
    <meta:user-defined meta:name="OVERHEIDop.documenttitel">Nota van wijziging</meta:user-defined>
    <meta:user-defined meta:name="OVERHEIDop.indiener">R.M. Letschert</meta:user-defined>
    <meta:user-defined meta:name="OVERHEIDop.dossiertitel">Wijziging van de Wet studiefinanciering 2000 in verband met de verstrekking van een aanvullende tegemoetkoming aan studenten die onder het studievoorschotstelsel hebben gestudeer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0</meta:user-defined>
    <meta:user-defined meta:name="DC.title">Wijziging van de Wet studiefinanciering 2000 in verband met de verstrekking van een aanvullende tegemoetkoming aan studenten die onder het studievoorschotstelsel hebben gestudeerd; Nota van wijziging; Nota van wijzig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