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17-3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17<text:tab/>Wijziging van de Mediawet 2008 in verband met de versterking van de uitvoering van de publieke mediaopdracht op lokaal niveau</text:h>
      <text:h text:style-name="ifm_p_font.bold_size.9.06pt_mt.18.8mm_indent.-58.5mm_ifm" text:outline-level="1">Nr. 38
      <text:tab/>GEWIJZIGD AMENDEMENT VAN HET LID MOHANDIS C.S. TER VERVANGING VAN DAT GEDRUKT ONDER NR. 20<text:note text:id="ID-1258605-d41e78" text:note-class="footnote"><text:note-citation text:label="1 ">1</text:note-citation><text:note-body><text:p text:style-name="ifm_p_font.normal_size.6.93pt_mt..5mm_indent.-0.1161in_mleft.0.1161in_ifm">Vervanging i.v.m. een wijziging in de ondertekening.</text:p></text:note-body></text:note>
      </text:h>
      <text:p text:style-name="ifm_p_ifm">Ontvangen 25 juni 2026</text:p>
      <text:p text:style-name="ifm_p_mt.3.76mm_indent.0.13in_ifm">De ondergetekenden stellen het volgende amendement voor:</text:p>
      <text:p text:style-name="ifm_p_mt.3.76mm_indent.0.13in_ifm">In artikel I, onderdeel O, wordt aan het voorgestelde artikel 2.87n, eerste lid, een zin toegevoegd, luidende «Het beleidsplan heeft betrekking op de uitvoering van de publieke mediaopdracht op lokaal niveau, met bijzondere aandacht voor journalistieke inhoud, in iedere gemeente van het lokale verzorgingsgebied.»</text:p>
      <text:h text:style-name="ifm_p_font.bold_mt.5.08mm_page.keep-with-next_ifm" text:outline-level="2">Toelichting</text:h>
      <text:p text:style-name="ifm_p_mt.4.23mm_indent.0.13in_ifm">De indieners constateren dat in de huidige Mediawet 2008 nog is vastgelegd dat ten minste vijftig procent van de duur bij de regionale en lokale publieke mediadienst moet bestaan uit aanbod van informatieve, culturele en educatieve aard, maar dat deze specificatie in het toekomstige artikel 2.70 vervalt. De indieners achten het wenselijk dat in ieder geval de informatieve en journalistieke taak – zoals die in de vigerende wetgeving valt onder aanbod van informatieve aard – in de wet wordt geborgd en zij wensen vast te leggen dat een lokale publieke omroep – omwille van het draagvlak – elke gemeente in het verzorgingsgebied met haar programma-aanbod moet bedienen.</text:p>
      <text:p text:style-name="ifm_p_indent.0.13in_ifm">In 2024 signaleerde de Wetenschappelijke Raad voor het Regeringsbeleid namelijk een verschraling van het journalistieke aanbod op lokaal niveau die hij vanuit democratisch oogpunt kwalificeerde als een zorgelijke ontwikkeling, die betekent dat de lokale macht minder goed kan worden gecontroleerd, wat slecht is voor de lokale democratie, waar bewoners achterblijven in hun informatiepositie en de lokale macht vrij spel heeft. Daarom is het nodig die informatieve en journalistieke taak te benoemen en vast te leggen dat een lokale publieke mediadienst niet kan volstaan met berichtgeving over één of enkele belangrijke gemeente(n) en de rest buiten beschouwing laten.</text:p>
      <text:p text:style-name="ifm_p_mt.5.08mm_ifm"><text:line-break/>Mohandis<text:line-break/><text:line-break/>Ceder<text:line-break/><text:line-break/>Oualhadj</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17, nr. 38<text:tab/><text:page-number text:select-page="current"/></text:p>
      </style:footer>
    </style:master-page>
    <style:master-page xmlns:sdu-fn="http://schema.sdu.nl/2011/07/functions" style:name="Landscape" style:page-layout-name="landscape-margin-text">
      <style:footer>
        <text:p text:style-name="footer">Tweede Kamer, vergaderjaar 2025-2026, 36 917, nr. 3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Mediawet 2008 in verband met de versterking van de uitvoering van de publieke mediaopdracht op lokaal niveau; Amendement (gewijzigd/nader/vervangend); Amendement van het lid Mohandis c.s. ter vervanging van nr. 20 over borgen van de informatieve en journalistieke taak en het bedienen van iedere gemeente binnen het verzorgingsgebied</dc:title>
    <meta:user-defined meta:name="OVERHEIDop.ParlID/DC.identifier">kst-36917-38</meta:user-defined>
    <meta:user-defined meta:name="OVERHEIDop.ondernummer">38</meta:user-defined>
    <meta:user-defined meta:name="DCTERMS.W3CDTF/DCTERMS.available">2026-07-02</meta:user-defined>
    <meta:user-defined meta:name="OVERHEIDop.KamerstukTypen/DC.type">Amendement</meta:user-defined>
    <meta:user-defined meta:name="OVERHEIDop.dossiernummer">36917</meta:user-defined>
    <meta:user-defined meta:name="OVERHEIDop.configuratie">https://repository.officiele-overheidspublicaties.nl/MasterConfiguraties/MC-OEP-Kamerstuk-Web/1.10/xml/MC-OEP-Kamerstuk-Web.xml</meta:user-defined>
    <meta:user-defined meta:name="OVERHEIDop.documenttitel">Amendement van het lid Mohandis c.s. ter vervanging van nr. 20 over borgen van de informatieve en journalistieke taak en het bedienen van iedere gemeente binnen het verzorgingsgebied</meta:user-defined>
    <meta:user-defined meta:name="OVERHEIDop.indiener">A. Oualhadj</meta:user-defined>
    <meta:user-defined meta:name="OVERHEIDop.indiener">D.G.M. Ceder</meta:user-defined>
    <meta:user-defined meta:name="OVERHEIDop.indiener">M. Mohandis</meta:user-defined>
    <meta:user-defined meta:name="OVERHEIDop.dossiertitel">Wijziging van de Mediawet 2008 in verband met de versterking van de uitvoering van de publieke mediaopdracht op lokaal niveau</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25</meta:user-defined>
    <meta:user-defined meta:name="DC.title">Wijziging van de Mediawet 2008 in verband met de versterking van de uitvoering van de publieke mediaopdracht op lokaal niveau; Amendement (gewijzigd/nader/vervangend); Amendement van het lid Mohandis c.s. ter vervanging van nr. 20 over borgen van de informatieve en journalistieke taak en het bedienen van iedere gemeente binnen het verzorgingsgebie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Parlement</meta:user-defined>
    <meta:user-defined meta:name="OVERHEID.TaxonomieBeleidsagenda/OVERHEID.category">Cultuur en recreatie | Media</meta:user-defined>
    <meta:user-defined meta:name="OVERHEIDop.versieInformatie"/>
  </office:meta>
</office:document-meta>
</file>