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915-VII-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s/>VII<text:tab/>Wijziging van de begrotingsstaten van het Ministerie van Binnenlandse Zaken en Koninkrijksrelaties (VII) voor het jaar 2026 (wijziging samenhangende met de Voorjaarsnota)</text:h>
      <text:h text:style-name="ifm_p_font.bold_size.12.26pt_mt.7.52mm_indent.-58.5mm_ifm" text:outline-level="1">30 950<text:tab/>Racisme en Discriminatie</text:h>
      <text:h text:style-name="ifm_p_font.bold_size.9.06pt_mt.18.8mm_indent.-58.5mm_ifm" text:outline-level="1">Nr. 7
      <text:tab/>BRIEF VAN DE MINISTER VAN BINNENLANDSE ZAKEN EN KONINKRIJKSRELATIES</text:h>
      <text:p text:style-name="ifm_p_mt.3.76mm_ifm">Aan de Voorzitter van de Tweede Kamer der Staten-Generaal</text:p>
      <text:p text:style-name="ifm_p_mt.3.76mm_ifm">Den Haag, 29 mei 2026</text:p>
      <text:p text:style-name="ifm_p_mt.3.76mm_ifm">Op 23 april 2026 hebben de leden Dassen en Struijs een amendement ingediend op de eerste suppletoire begroting 2026 van het Ministerie van Binnenlandse Zaken en Koninkrijksrelaties.<text:note text:id="ID-1251301-d40e69" text:note-class="footnote"><text:note-citation text:label="1 ">1</text:note-citation><text:note-body><text:p text:style-name="ifm_p_font.normal_size.6.93pt_mt..5mm_indent.-0.1161in_mleft.0.1161in_ifm">Kamerstuk II 2025–2026, 36 915 VII, nr. 6.</text:p></text:note-body></text:note> Dit amendement stelt voor om incidenteel in 2026 het budget voor de Nationaal Coördinator tegen Discriminatie en Racisme (NCDR) met € 250.000 te verhogen om onderzoek te doen naar de kosten van discriminatie. De dekking wordt gevonden in de middelen voor informatiesamenleving op artikel 6.2 (Overheidsdienstverlening, informatiebeleid en informatiesamenleving) van de begroting van het Ministerie van BZK.</text:p>
      <text:p text:style-name="ifm_p_mt.3.76mm_ifm">Met deze brief voorzie ik dit amendement, mede namens de Staatssecretaris van Economische Zaken en Klimaat, van een appreciatie voor de stemmingen op dinsdag 9 juni 2026.</text:p>
      <text:p text:style-name="ifm_p_mt.3.76mm_ifm">Discriminatie is bij wet verboden, maar komt in Nederland nog steeds voor en heeft grote gevolgen voor de sociale veiligheid, het welzijn van burgers en mogelijk ook de economie. In Nederland ontbreekt momenteel integraal inzicht in de economische, maatschappelijke en zorgkosten van discriminatie en racisme. Onderzoek hiernaar is nodig om deze impact in kaart te brengen en op basis daarvan beleid gericht te versterken. Het uitvoeren van dit onderzoek is eerder opgenomen als denkrichting in het Nationaal Programma tegen Discriminatie en Racisme dat op 12 december 2025 met uw Kamer is gedeeld.<text:note text:id="ID-1251301-d40e92" text:note-class="footnote"><text:note-citation text:label="2 ">2</text:note-citation><text:note-body><text:p text:style-name="ifm_p_font.normal_size.6.93pt_mt..5mm_indent.-0.1161in_mleft.0.1161in_ifm">Kamerstuk II 2025–2026, 30 950, nr. 504.</text:p></text:note-body></text:note> Zulk onderzoek is tot op heden nog niet in Nederland uitgevoerd en hiervoor zijn op dit moment ook geen middelen beschikbaar.</text:p>
      <text:p text:style-name="ifm_p_mt.3.76mm_ifm">Indien dit amendement wordt aangenomen kan het onderzoek naar de kosten van discriminatie wel uitgevoerd worden en dat acht ik waardevol. Door inzicht te verkrijgen in zowel de (maatschappelijke) kosten van discriminatie en racisme als de baten van de bestrijding ervan, worden de maatschappelijke en economische implicaties in beeld gebracht. Op basis van de resultaten kan ik bekijken of passende maatregelen noodzakelijk zijn om nieuw beleid te ontwikkelen of bestaand beleid aan te passen.</text:p>
      <text:p text:style-name="ifm_p_mt.3.76mm_ifm">Artikel 6.2 van de begroting van het Ministerie van BZK bevat middelen voor een groot aantal digitale opgaven, waaronder online discriminatie. Voorgesteld wordt dit onderzoek te financieren vanuit deze middelen, specifiek de middelen voor de uitvoering van het Plan van Aanpak Online Discriminatie dat op 4 juli 2025 naar uw Kamer is gezonden.<text:note text:id="ID-1251301-d40e112" text:note-class="footnote"><text:note-citation text:label="3 ">3</text:note-citation><text:note-body><text:p text:style-name="ifm_p_font.normal_size.6.93pt_mt..5mm_indent.-0.1161in_mleft.0.1161in_ifm">Kamerstuk II 2024–2025, 30 950, nr. 461.</text:p></text:note-body></text:note> Het beschikbare budget hiervoor is structureel € 1 miljoen per jaar. Als gevolg van het voorliggende amendement wordt dit budget in 2026 incidenteel met € 0,25 miljoen verlaagd.</text:p>
      <text:p text:style-name="ifm_p_mt.3.76mm_ifm">Deze aanpak richt zich op online discriminatie, het beter ondersteunen van slachtoffers, het vergroten van bewustwording rondom online discriminatie, het beter registreren van online discriminatie, betere samenwerking en beter toezicht op internetpartijen en vaker en zichtbaardere consequenties voor daders. Zo willen we dat er in Nederland een onafhankelijk geschillenbeslechtingsorgaan voor online content komt, zodat burgers online hun recht kunnen halen. Concreet zijn de implicaties van dit amendement dat er eenmalig in 2026 minder middelen zijn voor het organiseren van maatschappelijk debat over online discriminatie en minder middelen voor de ondersteuning van maatschappelijke organisaties en partijen.</text:p>
      <text:p text:style-name="ifm_p_mt.3.76mm_ifm">Zowel het Plan van Aanpak als het voorgestelde NCDR-onderzoek leveren een belangrijke bijdrage aan het tegengaan van discriminatie. Beide benaderingen acht ik waardevol en passend binnen de inzet om discriminatie effectief aan te pakken en beleid verder te versterken. Indien het bij een eenmalige alternatieve aanwending van de middelen voor het Plan van Aanpak blijft, wordt het mogelijk om op korte termijn meer inzicht te verkrijgen in de maatschappelijke, economische en zorggerelateerde impact van discriminatie en racisme in Nederland, terwijl de uitvoering van het Plan van Aanpak in 2026 grotendeels standhoudt.</text:p>
      <text:p text:style-name="ifm_p_mt.3.76mm_ifm">Met inachtneming van bovenstaande geef ik dit amendement de appreciatie <text:span text:style-name="ifm_span_font.bold_ifm">oordeel Kamer</text:span>.</text:p>
      <text:p text:style-name="ifm_p_mt.5.08mm_ifm">De Minister van Binnenlandse Zaken en Koninkrijksrelaties,<text:line-break/>P.E.<text:s/>Heer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5 VII, nr. 7<text:tab/><text:page-number text:select-page="current"/></text:p>
      </style:footer>
    </style:master-page>
    <style:master-page xmlns:sdu-fn="http://schema.sdu.nl/2011/07/functions" style:name="Landscape" style:page-layout-name="landscape-margin-text">
      <style:footer>
        <text:p text:style-name="footer">Tweede Kamer, vergaderjaar 2025-2026, 36 915 VII,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begrotingsstaten van het Ministerie van Binnenlandse Zaken en Koninkrijksrelaties (VII) voor het jaar 2026 (wijziging samenhangende met de Voorjaarsnota); Brief regering; Appreciatie amendement van de leden Dassen en Struijs over middelen voor onderzoek naar de kosten van discriminatie (Kamerstuk 36915-VII-6)</dc:title>
    <meta:user-defined meta:name="OVERHEIDop.ParlID/DC.identifier">kst-36915-VII-7</meta:user-defined>
    <meta:user-defined meta:name="OVERHEIDop.ondernummer">7</meta:user-defined>
    <meta:user-defined meta:name="DCTERMS.W3CDTF/DCTERMS.available">2026-06-01</meta:user-defined>
    <meta:user-defined meta:name="OVERHEIDop.KamerstukTypen/DC.type">Brief</meta:user-defined>
    <meta:user-defined meta:name="OVERHEIDop.dossiernummer">36915-VII;30950</meta:user-defined>
    <meta:user-defined meta:name="OVERHEIDop.configuratie">https://repository.officiele-overheidspublicaties.nl/MasterConfiguraties/MC-OEP-Kamerstuk-Web/1.10/xml/MC-OEP-Kamerstuk-Web.xml</meta:user-defined>
    <meta:user-defined meta:name="OVERHEIDop.documenttitel">Appreciatie amendement van de leden Dassen en Struijs over middelen voor onderzoek naar de kosten van discriminatie (Kamerstuk 36915-VII-6)</meta:user-defined>
    <meta:user-defined meta:name="OVERHEIDop.indiener">P.E. Heerma</meta:user-defined>
    <meta:user-defined meta:name="OVERHEIDop.dossiertitel">Wijziging van de begrotingsstaten van het Ministerie van Binnenlandse Zaken en Koninkrijksrelaties (VII) voor het jaar 2026 (wijziging samenhangende met de Voorjaarsnot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Wijziging van de begrotingsstaten van het Ministerie van Binnenlandse Zaken en Koninkrijksrelaties (VII) voor het jaar 2026 (wijziging samenhangende met de Voorjaarsnota); Brief regering; Appreciatie amendement van de leden Dassen en Struijs over middelen voor onderzoek naar de kosten van discriminatie (Kamerstuk 36915-VII-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