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6915-C</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Eerste Kamer der Staten-Generaal</text:p>
          </table:table-cell>
          <table:covered-table-cell/>
          <table:table-cell office:value-type="string" table:number-columns-spanned="1" table:style-name="parlementair.kopcel2">
            <text:p text:style-name="ifm_p_font.bold_size.51.15pt_align.right_ifm">1</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tab/>Voorjaarsnota 2026</text:h>
      <text:h text:style-name="ifm_p_font.bold_size.9.06pt_mt.18.8mm_indent.-58.5mm_ifm" text:outline-level="1">
         C
      <text:tab/>BRIEF VAN VOORZITTER VAN DE EERSTE KAMER DER STATEN-GENERAAL</text:h>
      <text:p text:style-name="ifm_p_mt.3.76mm_ifm">Aan de Voorzitter van de Tweede Kamer der Staten-Generaal</text:p>
      <text:p text:style-name="ifm_p_mt.3.76mm_ifm">Den Haag, 9 juni 2026</text:p>
      <text:p text:style-name="ifm_p_mt.3.76mm_ifm">Op 2 juni jl. heeft u bijgaand stenogram van de regeling van werkzaamheden van uw Kamer naar de Eerste Kamer doorgeleid. Naar aanleiding van het stenogram geef ik uw Kamer graag het volgende in overweging.</text:p>
      <text:p text:style-name="ifm_p_mt.3.76mm_ifm">Allereerst het feit dat hoe eerder de suppletoire begrotingen bij de Eerste Kamer worden ingediend, hoe meer ruimte de Eerste Kamer heeft om deze vóór het zomerreces af te kunnen doen. Daarmee neemt vervolgens de kans af dat een bewindspersoon een beroep doet op artikel 2.27, Comptabiliteitswet; het artikel waarmee een bewindspersoon uitgaven voor nieuw beleid kan doen die geen uitstel kunnen velen uit suppletoire begrotingen die nog niet zijn goedgekeurd door beide Kamers. In dat geval is namelijk niet uit te sluiten dat de Kamer(s) tijdens het zomerreces binnen enkele dagen («onverwijld») een uitspraak moeten doen over de vraag of de Kamer zich «deugdelijk geïnformeerd weet». Zoals u bekend, deed die situatie zich afgelopen jaar voor bij de Tweede Kamer.</text:p>
      <text:p text:style-name="ifm_p_mt.3.76mm_ifm">Daarnaast zijn er staatsrechtelijk noch vanuit de Comptabiliteitswet bepalingen die stemming in de Tweede Kamer over een suppletoire begroting verhinderen als de onderliggende begroting nog niet door de Eerste Kamer is aanvaard. Hoewel dit punt tijdens de regeling werd ingebracht door één van de woordvoerders, had dit stemming over de suppletoire begrotingen niet in de weg hoeven staan.</text:p>
      <text:p text:style-name="ifm_p_mt.3.76mm_ifm">In praktische zin zou een vervroeging van de stemming in de Tweede Kamer van dinsdag 23 juni naar bijvoorbeeld donderdag 18 juni of dinsdag 16 juni, de Eerste Kamer al een extra vergaderweek opleveren voor de behandeling van de suppletoire begrotingen. Een verdere vervroeging naar donderdag 11 juni zou de Eerste Kamer nóg een extra vergaderweek geven.</text:p>
      <text:p text:style-name="ifm_p_mt.3.76mm_ifm">Ik ben mij er uiteraard bewust van dat uw Kamer over haar eigen agenda gaat, maar het leek mij goed om in reactie op het stenogram het bovenstaande bij u onder de aandacht te brengen.</text:p>
      <text:p text:style-name="ifm_p_mt.5.08mm_ifm">Voorzitter van de Eerste Kamer der Staten-Generaal,<text:line-break/>M.L.<text:s/>Vo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Eerste Kamer, vergaderjaar 2025-2026, 36 915, C<text:tab/><text:page-number text:select-page="current"/></text:p>
      </style:footer>
    </style:master-page>
    <style:master-page xmlns:sdu-fn="http://schema.sdu.nl/2011/07/functions" style:name="Landscape" style:page-layout-name="landscape-margin-text">
      <style:footer>
        <text:p text:style-name="footer">Eerste Kamer, vergaderjaar 2025-2026, 36 915, C<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jaarsnota 2026; Brief aan de Tweede Kamer over reactie op het verzoek van het lid Stultiens over afhandeling van de suppletoire begrotingen</dc:title>
    <meta:user-defined meta:name="OVERHEIDop.ParlID/DC.identifier">kst-36915-C</meta:user-defined>
    <meta:user-defined meta:name="OVERHEIDop.ondernummer">C</meta:user-defined>
    <meta:user-defined meta:name="DCTERMS.W3CDTF/DCTERMS.available">2026-06-11</meta:user-defined>
    <meta:user-defined meta:name="OVERHEIDop.KamerstukTypen/DC.type">Brief</meta:user-defined>
    <meta:user-defined meta:name="OVERHEIDop.dossiernummer">36915</meta:user-defined>
    <meta:user-defined meta:name="OVERHEIDop.configuratie">https://repository.officiele-overheidspublicaties.nl/MasterConfiguraties/MC-OEP-Kamerstuk-Web/1.10/xml/MC-OEP-Kamerstuk-Web.xml</meta:user-defined>
    <meta:user-defined meta:name="OVERHEIDop.documenttitel">Brief aan de Tweede Kamer over reactie op het verzoek van het lid Stultiens over afhandeling van de suppletoire begrotingen</meta:user-defined>
    <meta:user-defined meta:name="OVERHEIDop.indiener"/>
    <meta:user-defined meta:name="DCTERMS.alternative"/>
    <meta:user-defined meta:name="OVERHEIDop.vergaderjaar">2025-2026</meta:user-defined>
    <meta:user-defined meta:name="OVERHEID.StatenGeneraal/DC.creator">Eerste Kamer der Staten-Generaal</meta:user-defined>
    <meta:user-defined meta:name="OVERHEIDop.Parlementair/DC.type">Kamerstuk</meta:user-defined>
    <meta:user-defined meta:name="DC.title">Voorjaarsnota 2026; Brief aan de Tweede Kamer over reactie op het verzoek van het lid Stultiens over afhandeling van de suppletoire begrotingen</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DCTERMS.W3CDTF/DCTERMS.issued">2026-06-09</meta:user-defined>
    <meta:user-defined meta:name="OVERHEIDop.dossiertitel">Voorjaarsnota 2026</meta:user-defined>
    <meta:user-defined meta:name="OVERHEIDop.versieInformatie"/>
  </office:meta>
</office:document-meta>
</file>