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7-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7<text:tab/>Wijziging van de Wet openbare lichamen Bonaire, Sint Eustatius en Saba in verband met de verhoging van het aantal eilandsraadsleden en eilandgedeputeerden (Wet verhoging aantal eilandsraadsleden en eilandgedeputeerden) </text:h>
      <text:h text:style-name="ifm_p_font.bold_size.9.06pt_mt.18.8mm_indent.-58.5mm_ifm" text:outline-level="1">
         B
      <text:tab/>BRIEF VAN DE STAATSSECRETARIS VAN BINNENLANDSE ZAKEN EN KONINKRIJKSRELATIES</text:h>
      <text:p text:style-name="ifm_p_mt.3.76mm_ifm">Aan de Voorzitter van de Eerste Kamer der Staten-Generaal</text:p>
      <text:p text:style-name="ifm_p_mt.3.76mm_ifm">Den Haag, 10 juni 2026</text:p>
      <text:p text:style-name="ifm_p_mt.3.76mm_ifm">Met deze brief verzoek ik uw Kamer het wetsvoorstel houdende Wijziging van de Wet openbare lichamen Bonaire, Sint Eustatius en Saba in verband met de verhoging van het aantal eilandsraadsleden en eilandgedeputeerden (Wet verhoging aantal eilandsraadsleden en eilandgedeputeerden) voortvarend te behandelen. Concreet zou ik u willen verzoeken de behandeling zo mogelijk nog in september dit jaar af te ronden. Hiermee krijgen de betrokkenen ruim op tijd volledige duidelijkheid over de omvang van de eilandsraden die in maart 2027 gekozen gaan worden.</text:p>
      <text:p text:style-name="ifm_p_mt.3.76mm_ifm">Het wetsvoorstel is op 9 december 2025 bij de Tweede Kamer der Staten-Generaal ingediend en is op 9 juni 2026 door de Tweede Kamer der Staten-Generaal aanvaard.</text:p>
      <text:p text:style-name="ifm_p_mt.3.76mm_ifm">Het wetsvoorstel beoogt het aantal eilandsraadsleden en eilandgedeputeerden te verhogen. Het verdient sterke voorkeur als het wetsvoorstel in werking kan treden met ingang van de eilandsraadsverkiezingen van maart 2027. Anders zou de verhoging vier jaar moet worden uitgesteld tot de volgende verkiezingen. Dit zou nadelig zijn voor de representatie en bestuurskracht op Bonaire, Sint Eustatius en Saba. Daar komt bij dat de implementatie van de verhoging sowieso een zeer langjarig traject is vanwege de stapsgewijze verhogingen.</text:p>
      <text:p text:style-name="ifm_p_mt.3.76mm_ifm">Gelet op de vaste verandermomenten en de minimuminvoeringstermijn, zoals vastgelegd in Aanwijzing 4.17 van de Aanwijzingen voor de regelgeving, zou publicatie voor 1 oktober aangewezen zijn voor inwerkingtreding voorafgaand aan de volgende verkiezingen. Om dit mogelijk te maken zou behandeling in september aangewezen zijn. Snelle duidelijkheid over het wetsvoorstel zal de openbare lichamen en politieke partijen die willen deelnemen aan de verkiezingen ook helpen bij een goede voorbereiding op de verkiezingen.</text:p>
      <text:p text:style-name="ifm_p_mt.3.76mm_ifm">Vanwege de bovengenoemde belangen zal ik zo nodig afwijken van de Aanwijzingen voor de regelgeving, en de wet later publiceren als u deze aanvaardt. Dit valt te rechtvaardigen omdat het grootste deel van de wet pas effect krijgt na de verkiezingen waardoor materieel alsnog voldoende tijd is voor implementatie. Om tijdig duidelijkheid te geven aan alle betrokkenen, waaronder de eilandsbesturen, politieke partijen en potentiële kandidaten, blijft het wel nodig dat de wet zo snel mogelijk wordt gepubliceerd.</text:p>
      <text:p text:style-name="ifm_p_mt.3.76mm_ifm">Als het wetsvoorstel niet voor november kan worden vastgesteld, voel ik mij genoodzaakt de inwerkingtreding uit te stellen tot na de verkiezingen in maart 2031. Als het niet mogelijk is om het wetsvoorstel nog in september te behandelen, zou ik daarom willen vragen om de behandeling uiterlijk in oktober af te ronden.</text:p>
      <text:p text:style-name="ifm_p_mt.3.76mm_ifm">Gelet hierop zou ik uw Kamer willen vragen het voorstel voortvarend te behandelen. Concreet verzoek ik uw Kamer om de behandeling zo mogelijk nog in september dit jaar af te ronden en anders zo spoedig mogelijk daarna, maar uiterlijk dinsdag 27 oktober dit j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67, B<text:tab/><text:page-number text:select-page="current"/></text:p>
      </style:footer>
    </style:master-page>
    <style:master-page xmlns:sdu-fn="http://schema.sdu.nl/2011/07/functions" style:name="Landscape" style:page-layout-name="landscape-margin-text">
      <style:footer>
        <text:p text:style-name="footer">Eerste Kamer, vergaderjaar 2025-2026, 36 867,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enbare lichamen Bonaire, Sint Eustatius en Saba in verband met de verhoging van het aantal eilandsraadsleden en eilandgedeputeerden (Wet verhoging aantal eilandsraadsleden en eilandgedeputeerden); Brief van de staatssecretaris van BZK met verzoek over spoedige behandeling Wet verhoging aantal eilandsraadsleden en eilandgedeputeerden</dc:title>
    <meta:user-defined meta:name="OVERHEIDop.ParlID/DC.identifier">kst-36867-B</meta:user-defined>
    <meta:user-defined meta:name="OVERHEIDop.ondernummer">B</meta:user-defined>
    <meta:user-defined meta:name="DCTERMS.W3CDTF/DCTERMS.available">2026-06-11</meta:user-defined>
    <meta:user-defined meta:name="OVERHEIDop.KamerstukTypen/DC.type">Brief</meta:user-defined>
    <meta:user-defined meta:name="OVERHEIDop.dossiernummer">36867</meta:user-defined>
    <meta:user-defined meta:name="OVERHEIDop.configuratie">https://repository.officiele-overheidspublicaties.nl/MasterConfiguraties/MC-OEP-Kamerstuk-Web/1.10/xml/MC-OEP-Kamerstuk-Web.xml</meta:user-defined>
    <meta:user-defined meta:name="OVERHEIDop.documenttitel">Brief van de staatssecretaris van BZK met verzoek over spoedige behandeling Wet verhoging aantal eilandsraadsleden en eilandgedeputeerd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Wet openbare lichamen Bonaire, Sint Eustatius en Saba in verband met de verhoging van het aantal eilandsraadsleden en eilandgedeputeerden (Wet verhoging aantal eilandsraadsleden en eilandgedeputeerden); Brief van de staatssecretaris van BZK met verzoek over spoedige behandeling Wet verhoging aantal eilandsraadsleden en eilandgedeputee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De Nederlandse Antillen en Aruba</meta:user-defined>
    <meta:user-defined meta:name="DCTERMS.W3CDTF/DCTERMS.issued">2026-06-10</meta:user-defined>
    <meta:user-defined meta:name="OVERHEIDop.dossiertitel">Wijziging van de Wet openbare lichamen Bonaire, Sint Eustatius en Saba in verband met de verhoging van het aantal eilandsraadsleden en eilandgedeputeerden (Wet verhoging aantal eilandsraadsleden en eilandgedeputeerden)</meta:user-defined>
    <meta:user-defined meta:name="OVERHEIDop.versieInformatie"/>
  </office:meta>
</office:document-meta>
</file>