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48-5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48<text:tab/>Kabinetsformatie 2025</text:h>
      <text:h text:style-name="ifm_p_font.bold_size.9.06pt_mt.18.8mm_indent.-58.5mm_ifm" text:outline-level="1">Nr. 57
      <text:tab/>GEWIJZIGDE MOTIE VAN DE LEDEN STOFFER EN MARKUSZOWER TER VERVANGING VAN DIE GEDRUKT ONDER NR. 45</text:h>
      <text:p text:style-name="ifm_p_ifm">Voorgesteld 26 februari 2026</text:p>
      <text:p text:style-name="ifm_p_mt.3.76mm_ifm">De Kamer,</text:p>
      <text:p text:style-name="ifm_p_mt.3.76mm_ifm">gehoord de beraadslaging,</text:p>
      <text:p text:style-name="ifm_p_mt.3.76mm_ifm">constaterende dat de kosten van het pensioenstelsel steeds verder oplopen en daarmee vragen rond de houdbaarheid hiervan ontstaan;</text:p>
      <text:p text:style-name="ifm_p_mt.3.76mm_ifm">constaterende dat in het coalitieakkoord «Aan de slag» het voornemen is opgenomen om de AOW-leeftijd per 1 januari 2033 één-op-één te koppelen aan de levensverwachting;</text:p>
      <text:p text:style-name="ifm_p_mt.3.76mm_ifm">overwegende dat dit vergaande gevolgen heeft voor zowel huidige als toekomstige generaties, in het bijzonder voor lage inkomens, praktisch geschoolden en mensen met een zwaar beroep;</text:p>
      <text:p text:style-name="ifm_p_mt.3.76mm_ifm">verzoekt de regering de voorgenomen aanscherping van de AOW-systematiek te verzachten, bijvoorbeeld middels een minder strenge koppeling, ruimere regelingen voor mensen met een zwaar beroep, een AOW-leeftijd op basis van gewerkte jaren en/of een meer flexibele AOW-systematiek op basis van bijvoorbeeld vermogen of inkomen;</text:p>
      <text:p text:style-name="ifm_p_mt.3.76mm_ifm">verzoekt de regering hierbij actief en intensief de sociale partners te betrekken,</text:p>
      <text:p text:style-name="ifm_p_mt.3.76mm_ifm">en gaat over tot de orde van de dag.</text:p>
      <text:p text:style-name="ifm_p_mt.3.76mm_ifm">Stoffer</text:p>
      <text:p text:style-name="ifm_p_ifm">Markuszow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48, nr. 5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48, nr. 5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abinetsformatie 2025; Motie (gewijzigd/nader); Gewijzigde motie van de leden Stoffer en Markuszower over de voorgenomen aanscherping van de AOW-systematiek verzachten (t.v.v. 36848-45)</dc:title>
    <meta:user-defined meta:name="OVERHEIDop.ParlID/DC.identifier">kst-36848-57</meta:user-defined>
    <meta:user-defined meta:name="OVERHEIDop.ondernummer">57</meta:user-defined>
    <meta:user-defined meta:name="DCTERMS.W3CDTF/DCTERMS.available">2026-07-24</meta:user-defined>
    <meta:user-defined meta:name="OVERHEIDop.KamerstukTypen/DC.type">Motie</meta:user-defined>
    <meta:user-defined meta:name="OVERHEIDop.dossiernummer">3684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Gewijzigde motie van de leden Stoffer en Markuszower over de voorgenomen aanscherping van de AOW-systematiek verzachten (t.v.v. 36848-45)</meta:user-defined>
    <meta:user-defined meta:name="OVERHEIDop.indiener">G. Markuszower</meta:user-defined>
    <meta:user-defined meta:name="OVERHEIDop.indiener">C. Stoffer</meta:user-defined>
    <meta:user-defined meta:name="OVERHEIDop.dossiertitel">Kabinetsformatie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2-26</meta:user-defined>
    <meta:user-defined meta:name="DC.title">Kabinetsformatie 2025; Motie (gewijzigd/nader); Gewijzigde motie van de leden Stoffer en Markuszower over de voorgenomen aanscherping van de AOW-systematiek verzachten (t.v.v. 36848-45)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Bestuur | Parlement</meta:user-defined>
    <meta:user-defined meta:name="OVERHEIDop.versieInformatie"/>
  </office:meta>
</office:document-meta>
</file>