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1<text:tab/>Homogene Groep Internationale samenwerking 2026 (HGIS-nota 2026)</text:h>
      <text:h text:style-name="ifm_p_font.bold_size.9.06pt_mt.18.8mm_indent.-58.5mm_ifm" text:outline-level="1">Nr. 3
      <text:tab/>BRIEF VAN DE MINISTER VAN BUITENLANDSE ZAKEN</text:h>
      <text:p text:style-name="ifm_p_mt.3.76mm_ifm">Aan de Voorzitter van de Tweede Kamer der Staten-Generaal</text:p>
      <text:p text:style-name="ifm_p_mt.3.76mm_ifm">Den Haag, 20 mei 2026</text:p>
      <text:p text:style-name="ifm_p_mt.3.76mm_ifm">Hierbij bied ik u het jaarverslag 2025 aan van de Homogene Groep Internationale Samenwerking (HGIS).</text:p>
      <text:p text:style-name="ifm_p_mt.3.76mm_ifm">Het HGIS-jaarverslag geeft inzicht in de besteding van de Nederlandse middelen aan internationale samenwerking in 2025. Gedetailleerde informatie over de beleidsinzet wordt gegeven in de departementale jaarverslagen. De HGIS-uitgaven worden per departement en per begrotingsartikel gepresenteerd in het HGIS-jaarverslag. Daarbij wordt ook aangegeven welk deel hiervan kwalificeert als Ontwikkelingssamenwerking (Official Development Assistance, ODA).</text:p>
      <text:p text:style-name="ifm_p_mt.3.76mm_ifm">Het verslag wordt afgesloten met een aantal bijlagen. Hierin wordt een overzicht gegeven van de totale HGIS-uitgaven en -ontvangsten per departement (gesplitst naar ODA en non-ODA), de ODA-prestatie over het jaar 2025, een overzicht van de ODA uitgaven binnen de BHOS begroting per regio in 2025, een overzicht van de klimaatfinanciering die Nederland het afgelopen jaar aan ontwikkelingslanden heeft verstrekt en de internationale inspanningen op asiel en migratie in 2025.</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1, nr. 3<text:tab/><text:page-number text:select-page="current"/></text:p>
      </style:footer>
    </style:master-page>
    <style:master-page xmlns:sdu-fn="http://schema.sdu.nl/2011/07/functions" style:name="Landscape" style:page-layout-name="landscape-margin-text">
      <style:footer>
        <text:p text:style-name="footer">Tweede Kamer, vergaderjaar 2025-2026, 36 801,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omogene Groep Internationale samenwerking 2026 (HGIS-nota 2026); Brief regering; HGIS-jaarverslag 2025 (Homogene Groep Internationale Samenwerking)</dc:title>
    <meta:user-defined meta:name="OVERHEIDop.ParlID/DC.identifier">kst-36801-3</meta:user-defined>
    <meta:user-defined meta:name="OVERHEIDop.ondernummer">3</meta:user-defined>
    <meta:user-defined meta:name="DCTERMS.W3CDTF/DCTERMS.available">2026-05-22</meta:user-defined>
    <meta:user-defined meta:name="OVERHEIDop.KamerstukTypen/DC.type">Brief</meta:user-defined>
    <meta:user-defined meta:name="OVERHEIDop.dossiernummer">36801</meta:user-defined>
    <meta:user-defined meta:name="OVERHEIDop.configuratie">https://repository.officiele-overheidspublicaties.nl/MasterConfiguraties/MC-OEP-Kamerstuk-Web/1.10/xml/MC-OEP-Kamerstuk-Web.xml</meta:user-defined>
    <meta:user-defined meta:name="OVERHEIDop.documenttitel">HGIS-jaarverslag 2025 (Homogene Groep Internationale Samenwerking)</meta:user-defined>
    <meta:user-defined meta:name="OVERHEIDop.indiener">T.B.W. Berendsen</meta:user-defined>
    <meta:user-defined meta:name="OVERHEIDop.dossiertitel">Homogene Groep Internationale samenwerking 2026 (HGIS-nota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Homogene Groep Internationale samenwerking 2026 (HGIS-nota 2026); Brief regering; HGIS-jaarverslag 2025 (Homogene Groep Internationale Samenwerk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