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VI-19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VI<text:tab/>Vaststelling van de begrotingsstaten van het Ministerie van Volksgezondheid, Welzijn en Sport (XVI) voor het jaar 2026</text:h>
      <text:h text:style-name="ifm_p_font.bold_size.9.06pt_mt.18.8mm_indent.-58.5mm_ifm" text:outline-level="1">Nr. 199
      <text:tab/>BRIEF VAN DE MINISTER VAN VOLKSGEZONDHEID, WELZIJN EN SPORT</text:h>
      <text:p text:style-name="ifm_p_mt.3.76mm_ifm">Aan de Voorzitter van de Tweede Kamer der Staten-Generaal</text:p>
      <text:p text:style-name="ifm_p_mt.3.76mm_ifm">Den Haag, 10 juni 2026</text:p>
      <text:p text:style-name="ifm_p_mt.3.76mm_ifm">Hierbij bied ik de Kamer, mede namens de Minister van Langdurige Zorg, Jeugd en Sport, de VWS-monitor van juni 2026 aan.</text:p>
      <text:h text:style-name="ifm_p_font.italic_mt.3.76mm_page.keep-with-next_ifm" text:outline-level="1">VWS-monitor</text:h>
      <text:p text:style-name="ifm_p_mt.3.76mm_ifm">De VWS-monitor geeft een meerjarig beeld van de gezondheid en de zorg in Nederland en is één van de manieren om de Kamer van deze informatie te voorzien. Daarbij wordt een groot aantal indicatoren over langere termijn gemonitord, zodat veranderingen in de gezondheidszorg en de volksgezondheid kunnen worden gevolgd.</text:p>
      <text:p text:style-name="ifm_p_mt.3.76mm_ifm">De VWS-monitor wordt door het Ministerie van VWS gemaakt en maakt onderscheid in de gezondheidszorg en volksgezondheid voor verschillende levensfasen, zoals de zorg rond de geboorte en in de laatste levensfase. Ook wordt gekeken naar publieke waarden zoals toegankelijkheid.<text:note text:id="ID-1253542-d40e74" text:note-class="footnote"><text:note-citation text:label="1 ">1</text:note-citation><text:note-body><text:p text:style-name="ifm_p_font.normal_size.6.93pt_mt..5mm_indent.-0.1161in_mleft.0.1161in_ifm">Toegankelijkheid, kwaliteit, betaalbaarheid en betrokken samenleving. De definities van de publieke waarden zijn te lezen op pagina 3 van de VWS-monitor in de bijlage.</text:p></text:note-body></text:note></text:p>
      <text:p text:style-name="ifm_p_mt.3.76mm_ifm">Bijna alle opgenomen indicatoren komen uit de Staat van Volksgezondheid en Zorg (hierna: de Staat)<text:note text:id="ID-1253542-d40e85" text:note-class="footnote"><text:note-citation text:label="2 ">2</text:note-citation><text:note-body><text:p text:style-name="ifm_p_font.normal_size.6.93pt_mt..5mm_indent.-0.1161in_mleft.0.1161in_ifm">
                           Over de Staat Volksgezondheid en Zorg | De Staat van Volksgezondheid en Zorg</text:p></text:note-body></text:note> en zijn door een groot aantal experts van diverse instituten wetenschappelijk en onafhankelijk goedgekeurd. Deze bron wordt continu geactualiseerd. Naast de Staat is gebruik gemaakt van enkele bronnen van andere wetenschappelijke en/of overheidsinstellingen. Onder iedere indicator staat de bron vermeld en staan eventuele opmerkingen ter verduidelijking van de indicator.</text:p>
      <text:p text:style-name="ifm_p_mt.3.76mm_ifm">De VWS-monitor is ook digitaal beschikbaar via</text:p>
      <text:p text:style-name="ifm_p_ifm">
                        Kerncijfers gezondheidszorg | Ministerie van Volksgezondheid, Welzijn en Sport | rijksoverheid.nl</text:p>
      <text:p text:style-name="ifm_p_mt.3.76mm_ifm">Ten opzichte van de vorige versie (juni 2025) is een aantal aanpassingen gedaan:</text:p>
      <text:p text:style-name="ifm_p_indent.-5mm_mleft.5mm_ifm">•<text:tab/><text:span text:style-name="ifm_span_font.italic_ifm">In deze update van de VWS-monitor zijn diverse onvolkomenheden gecorrigeerd.</text:span> Verouderde links zijn geactualiseerd en de uniformiteit binnen het bestand is verbeterd, wat heeft bijgedragen aan een overzichtelijker geheel.</text:p>
      <text:p text:style-name="ifm_p_indent.-5mm_mleft.5mm_ifm">•<text:tab/><text:span text:style-name="ifm_span_font.italic_ifm">De in de monitor opgenomen indicatoren zijn geactualiseerd op basis van de meest recent beschikbare gegevens.</text:span> Voor een aantal indicatoren geldt dat deze niet jaarlijks worden geactualiseerd, waardoor voor de meest recente jaren nog geen gegevens beschikbaar zijn. Zodra deze gegevens beschikbaar komen, zullen zij in volgende versies van de monitor worden toegevoegd. Ten behoeve van de overzichtelijkheid zijn bij het merendeel van de indicatoren de jaartallen van vóór 2018 verwijderd. Per indicator wordt bezien hoever teruggekeken wordt om een representatief trendbeeld te behouden.</text:p>
      <text:p text:style-name="ifm_p_indent.-5mm_mleft.5mm_ifm">•<text:tab/><text:span text:style-name="ifm_span_font.italic_ifm">De indicator «Passende jeugdhulp» is verwijderd.</text:span> Het betreffende cijfer wordt niet meer in de Staat gepubliceerd. De indicator is daarom vervangen door een alternatieve uitsplitsing van de kerncijfers, namelijk: «Jeugdhulptrajecten in natura; voortijdig afgesloten eenzijdig door de cliënt». Deze uitsplitsing sluit inhoudelijk aan bij de voormalige indicator en waarborgt de vergelijkbaarheid van de gerapporteerde cijfers.</text:p>
      <text:p text:style-name="ifm_p_indent.-5mm_mleft.5mm_ifm">•<text:tab/><text:span text:style-name="ifm_span_font.italic_ifm">Twee voorbeelden op de laatste pagina van de VWS-monitor zijn verwijderd, </text:span>omdat de onderliggende cijfers niet langer worden geactualiseerd en er geen passend alternatief beschikbaar is om deze te vervangen. Het gaat om de voorbeelden: «Percentage van de bevolking dat afziet van tandheelkundige zorg die dringend nodig was, vanwege de kosten» en «Vaccinatiegraad D(K)TP 2-jarigen».</text:p>
      <text:p text:style-name="ifm_p_mt.3.76mm_ifm">Tot slot wordt benadrukt dat de VWS-monitor altijd kan worden aangepast. Voor komende versies is de Kamer dan ook van harte uitgenodigd om mee te denk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VI, nr. 199<text:tab/><text:page-number text:select-page="current"/></text:p>
      </style:footer>
    </style:master-page>
    <style:master-page xmlns:sdu-fn="http://schema.sdu.nl/2011/07/functions" style:name="Landscape" style:page-layout-name="landscape-margin-text">
      <style:footer>
        <text:p text:style-name="footer">Tweede Kamer, vergaderjaar 2025-2026, 36 800 XVI, nr. 19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Volksgezondheid, Welzijn en Sport (XVI) voor het jaar 2026; Brief regering; VWS-monitor 2026</dc:title>
    <meta:user-defined meta:name="OVERHEIDop.ParlID/DC.identifier">kst-36800-XVI-199</meta:user-defined>
    <meta:user-defined meta:name="OVERHEIDop.ondernummer">199</meta:user-defined>
    <meta:user-defined meta:name="DCTERMS.W3CDTF/DCTERMS.available">2026-06-12</meta:user-defined>
    <meta:user-defined meta:name="OVERHEIDop.KamerstukTypen/DC.type">Brief</meta:user-defined>
    <meta:user-defined meta:name="OVERHEIDop.dossiernummer">36800-XVI</meta:user-defined>
    <meta:user-defined meta:name="OVERHEIDop.configuratie">https://repository.officiele-overheidspublicaties.nl/MasterConfiguraties/MC-OEP-Kamerstuk-Web/1.10/xml/MC-OEP-Kamerstuk-Web.xml</meta:user-defined>
    <meta:user-defined meta:name="OVERHEIDop.documenttitel">VWS-monitor 2026</meta:user-defined>
    <meta:user-defined meta:name="OVERHEIDop.indiener">S.T.M. Hermans</meta:user-defined>
    <meta:user-defined meta:name="OVERHEIDop.dossiertitel">Vaststelling van de begrotingsstaten van het Ministerie van Volksgezondheid, Welzijn en Sport (XV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Vaststelling van de begrotingsstaten van het Ministerie van Volksgezondheid, Welzijn en Sport (XVI) voor het jaar 2026; Brief regering; VWS-monitor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