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row" style:name="parlementair.koprow">
      <style:table-row-properties style:min-row-height="19.5mm"/>
    </style:style>
    <style:style style:family="table-column" style:name="table1.tg1.col1">
      <style:table-column-properties style:rel-column-width="7625*"/>
    </style:style>
    <style:style style:family="table-column" style:name="table1.tg1.col2">
      <style:table-column-properties style:rel-column-width="3625*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family="table" style:name="ifm_table_pgwide.1_mt.3.7mm_page.break-before_ifm">
      <style:table-properties fo:margin-bottom="0in" fo:margin-top="3.7mm" fo:margin-left="0in" fo:margin-right="0in" style:shadow="none" table:align="margins" fo:break-before="page" style:rel-width="100%"/>
    </style:style>
    <style:style style:class="text" style:display-name="ifm_span_font.semi-bold_ifm" style:family="text" style:name="ifm_span_font.semi-bold_ifm">
      <style:text-properties fo:font-weight="600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III-4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III<text:tab/>Vaststelling van de begrotingsstaten van het Ministerie van Economische Zaken (XIII) voor het jaar 2026</text:h>
      <text:h text:style-name="ifm_p_font.bold_size.9.06pt_mt.18.8mm_indent.-58.5mm_ifm" text:outline-level="1">Nr. 42
      <text:tab/>BRIEF VAN DE MINISTER EN DE STAATSSECRETARIS VAN ECONOMISCHE ZAKEN EN KLIMAAT</text:h>
      <text:p text:style-name="ifm_p_mt.3.76mm_ifm">Aan de Voorzitter van de Tweede Kamer der Staten-Generaal</text:p>
      <text:p text:style-name="ifm_p_mt.3.76mm_ifm">Den Haag, 11 mei 2026</text:p>
      <text:p text:style-name="ifm_p_mt.3.76mm_ifm">De vaste commissie voor Economische Zaken heeft op 31 maart 2026 verzocht om voor 11 mei 2026 een geactualiseerde planningsbrief aan de Kamer te doen toekomen (kenmerk: 2026Z06640/2026D14765), waarin wordt aangegeven welke stukken ik op dit moment verwacht nog in 2026 aan de Kamer te sturen. Hierbij gaat het om wet- en regelgeving, Kamerbrieven, rapportages, beleidsnota’s en beleidsdoorlichtingen. Bijgevoegd treft u het gevraagde overzicht aan.</text:p>
      <text:p text:style-name="ifm_p_mt.5.08mm_ifm">De Minister van Economische Zaken en Klimaat,<text:line-break/>H.G.<text:s/>Herbert</text:p>
      <text:p text:style-name="ifm_p_mt.3.76mm_ifm">De Staatssecretaris van Economische Zaken en Klimaat,<text:line-break/>W.J.M.<text:s/>Aerdts</text:p>
      <table:table table:style-name="ifm_table_pgwide.1_mt.3.7mm_page.break-before_ifm">
        <table:table-column table:style-name="table1.tg1.col1"/>
        <table:table-column table:style-name="table1.tg1.col2"/>
        <table:table-header-rows>
          <table:table-row>
            <table:table-cell table:style-name="table.cell.border-top.border-bottom.padding-top.bottom">
              <text:p text:style-name="text.cell.6.5.left"><text:span text:style-name="ifm_span_font.semi-bold_ifm">Onderwerp</text:span></text:p>
            </table:table-cell>
            <table:table-cell table:style-name="table.cell.border-top.border-bottom.padding-top.bottom.pleft.pright">
              <text:p text:style-name="text.cell.6.5.right"><text:span text:style-name="ifm_span_font.semi-bold_ifm">Beoogd kwartaal</text:span></text:p>
            </table:table-cell>
          </table:table-row>
        </table:table-header-rows>
        <table:table-row>
          <table:table-cell table:style-name="table.cell.padding-top.top">
            <text:p text:style-name="text.cell.6.5.left">Kamerbrief durfkapitaal</text:p>
          </table:table-cell>
          <table:table-cell table:style-name="table.cell.padding-top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Periodieke Rapportage Innovatiebeleid en Ondernemerschapsbeleid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Actieprogramma Toerisme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Voorhang amvb uitbreiding reikwijdte wet Vifo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uitvoeringsagenda DSII (STRAIIK-D)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met aanvullende besluitvorming NGF-projecten (voorjaar)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met aanvullende besluitvorming NGF-projecten (zomer)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voortgangsrapportage Impulsaanpak</text:p>
          </table:table-cell>
          <table:table-cell table:style-name="table.cell.top.pleft.pright">
            <text:p text:style-name="text.cell.6.5.right">2026 Q1/Q2</text:p>
          </table:table-cell>
        </table:table-row>
        <table:table-row>
          <table:table-cell table:style-name="table.cell.top">
            <text:p text:style-name="text.cell.6.5.left">Kamerbrief tweede nota van wijziging Postwet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Geactualiseerde interne marktactieagenda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Wet Markt en Overheid: motie Graus marktverstoringen ZBO’s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Verzamelbrief aanbesteden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binetsreactie evaluatie en Verlengingsregeling (ter voorhang) GO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ACM (evaluatie ACM en Jaarrapport 2025) + reactie ACM rapport Staat van de Marktordening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uitvoeringsagenda defensiestrategie voor industrie en innovatie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kerncijfers defensieindustrie rapport Berenschot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Postwet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Wetsvoorstel wijziging Boek 6 BW i.v.m. invoeren van afkoelperiode bij overeenkomsten buiten de verkoopruimte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Uitvoeringswet CRMA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Geannoteerde agenda formele Raad voor Concurrentievermogen 28-29 mei 2026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Verslag formele Raad voor Concurrentievermogen 28-29 mei 2026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Wijziging Rijksoctrooiwet 1995 n.a.v. evaluatie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Wetsvoorstel tot wijziging van de Algemene wet erkenning EU-beroepskwalificaties etc. en Wetsvoorstel tot wijziging van de Rijksoctrooiwet 1995 ter implementatie van Proportionaliteitsrichtlijn beroepskwalificaties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Uitvoeringswet gigabitinfrastructuurverordening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monitor Brede Welvaart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voortgangsrapportage OZB (halfjaarlijks)</text:p>
          </table:table-cell>
          <table:table-cell table:style-name="table.cell.top.pleft.pright">
            <text:p text:style-name="text.cell.6.5.right">2026 Q2</text:p>
          </table:table-cell>
        </table:table-row>
        <table:table-row>
          <table:table-cell table:style-name="table.cell.top">
            <text:p text:style-name="text.cell.6.5.left">Kamerbrief productiviteitsagenda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motie Wet Franchise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Talentstrategie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Staat van het MKB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Appreciatie voortgangsverslag Invest-NL 2025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tussenstand 500 regels-aanpak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jaarlijkse rapportage Biotechnologie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MKB financiering over o.a. uitwerking BMKB2.0, Zekerheden en BKR</text:p>
          </table:table-cell>
          <table:table-cell table:style-name="table.cell.top.pleft.pright">
            <text:p text:style-name="text.cell.6.5.right">2026 Q2/Q3</text:p>
          </table:table-cell>
        </table:table-row>
        <table:table-row>
          <table:table-cell table:style-name="table.cell.top">
            <text:p text:style-name="text.cell.6.5.left">Kamerbrief resultaten MKB-indicatorbedrijven onderzoeken 2026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Kamerbrief Marktremediebevoegdheid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Kamerbrief Inroepbevoegdheid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Wetsvoorstel implementatie EU-richtlijn bevordering reparatie van goederen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Kamerbrief evaluatie Winkeltijdenwet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Voortgangsrapportage MKB-dienstverlening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Wet weerbaarheid defensie en veiligheid gerelateerde industrie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Wijziging Handelsregisterwet 2007 i.v.m. verschillende handelsregistergerelateerde aanpassingen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Uitvoeringswet Verordening geografische aanduidingen van ambachtelijke en industriële producten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Wijziging Uitvoeringswet DSA i.v.m. gegevensverstrekking toezichthouders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Geannoteerde agenda informele Raad voor Concurrentievermogen 9-10 juli 2026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Verslag informele Raad voor Concurrentievermogen 9-10 juli 2026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Geannoteerde agenda formele Raad voor Concurrentievermogen 24-25 september 2026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Verslag formele Raad voor Concurrentievermogen 24-25 september 2026</text:p>
          </table:table-cell>
          <table:table-cell table:style-name="table.cell.top.pleft.pright">
            <text:p text:style-name="text.cell.6.5.right">2026 Q3</text:p>
          </table:table-cell>
        </table:table-row>
        <table:table-row>
          <table:table-cell table:style-name="table.cell.top">
            <text:p text:style-name="text.cell.6.5.left">Wetsvoorstel implementatie EU-pakket inzake noodsituaties en veerkracht voor interne markt (IMERA)</text:p>
          </table:table-cell>
          <table:table-cell table:style-name="table.cell.top.pleft.pright">
            <text:p text:style-name="text.cell.6.5.right">2026 Q3/Q4</text:p>
          </table:table-cell>
        </table:table-row>
        <table:table-row>
          <table:table-cell table:style-name="table.cell.top">
            <text:p text:style-name="text.cell.6.5.left">Kamerbrief MKB-financiering over evaluaties BMKB, Qredits en DACI, en onderzoek excessieve rentes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top">
            <text:p text:style-name="text.cell.6.5.left">Uitvoeringswet AI-verordening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top">
            <text:p text:style-name="text.cell.6.5.left">Wijziging Kaderwet EZ-, KGG- en LVVN-subsidies i.v.m. economische veiligheid en gegevensverwerking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top">
            <text:p text:style-name="text.cell.6.5.left">Geannoteerde agenda formele Raad voor Concurrentievermogen 3-4 december 2026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top">
            <text:p text:style-name="text.cell.6.5.left">Verslag formele Raad voor Concurrentievermogen 3-4 december 2026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top">
            <text:p text:style-name="text.cell.6.5.left">Wijziging Telecommunicatiewet i.v.m. nummerbeleid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top">
            <text:p text:style-name="text.cell.6.5.left">Kamerbrief evaluatie NGF 2026</text:p>
          </table:table-cell>
          <table:table-cell table:style-name="table.cell.top.pleft.pright">
            <text:p text:style-name="text.cell.6.5.right">2026 Q4</text:p>
          </table:table-cell>
        </table:table-row>
        <table:table-row>
          <table:table-cell table:style-name="table.cell.border-bottom.top">
            <text:p text:style-name="text.cell.6.5.left">Kamerbrief evaluatie CBS 2026</text:p>
          </table:table-cell>
          <table:table-cell table:style-name="table.cell.border-bottom.top.pleft.pright">
            <text:p text:style-name="text.cell.6.5.right">2026 Q4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III, nr. 4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III, nr. 4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Economische Zaken (XIII) voor het jaar 2026; Brief regering; Actualisatie planningsbrief EZ</dc:title>
    <meta:user-defined meta:name="OVERHEIDop.ParlID/DC.identifier">kst-36800-XIII-42</meta:user-defined>
    <meta:user-defined meta:name="OVERHEIDop.ondernummer">42</meta:user-defined>
    <meta:user-defined meta:name="DCTERMS.W3CDTF/DCTERMS.available">2026-05-19</meta:user-defined>
    <meta:user-defined meta:name="OVERHEIDop.KamerstukTypen/DC.type">Brief</meta:user-defined>
    <meta:user-defined meta:name="OVERHEIDop.dossiernummer">36800-X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ctualisatie planningsbrief EZ</meta:user-defined>
    <meta:user-defined meta:name="OVERHEIDop.indiener">W.J.M. Aerdts</meta:user-defined>
    <meta:user-defined meta:name="OVERHEIDop.indiener">H.G. Herbert</meta:user-defined>
    <meta:user-defined meta:name="OVERHEIDop.dossiertitel">Vaststelling van de begrotingsstaten van het Ministerie van Economische Zaken (XIII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11</meta:user-defined>
    <meta:user-defined meta:name="DC.title">Vaststelling van de begrotingsstaten van het Ministerie van Economische Zaken (XIII) voor het jaar 2026; Brief regering; Actualisatie planningsbrief EZ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