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II-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II<text:tab/>Vaststelling van de begrotingsstaten van het Ministerie van Infrastructuur en Waterstaat (XII) voor het jaar 2026</text:h>
      <text:h text:style-name="ifm_p_font.bold_size.9.06pt_mt.18.8mm_indent.-58.5mm_ifm" text:outline-level="1">Nr. 38
      <text:tab/>BRIEF VAN DE MINISTER VAN INFRASTRUCTUUR EN WATERSTAAT</text:h>
      <text:p text:style-name="ifm_p_mt.3.76mm_ifm">Aan de Voorzitter van de Tweede Kamer der Staten-Generaal</text:p>
      <text:p text:style-name="ifm_p_mt.3.76mm_ifm">Den Haag, 11 juni 2026</text:p>
      <text:p text:style-name="ifm_p_mt.3.76mm_ifm">De Tweede Kamer heeft op 2 april jl. het wetsvoorstel ontvangen inzake de Wijziging van de begrotingsstaten van het Ministerie van Infrastructuur en Waterstaat voor het jaar 2026 (wijziging samenhangende met de Voorjaarsnota) (Kamerstuk 36 915 XII).</text:p>
      <text:p text:style-name="ifm_p_mt.3.76mm_ifm">Aan de Kamer is op 2 april ook een vertrouwelijke brief aangeboden met een toelichting op een begrotingsmutatie die in dit wetsvoorstel opgenomen is (Kamerstuk 36 800 XII, nr. 32)</text:p>
      <text:p text:style-name="ifm_p_mt.3.76mm_ifm">Hoewel parlementaire goedkeuring van deze eerste suppletoire begroting van IenW vóór 1 juli 2026 in de Tweede Kamer is voorzien, is gehele afronding van het wetgevingsproces niet voor 1 juli voorzien, aangezien de Eerste Kamer het wetsvoorstel nog in behandeling moet nemen.</text:p>
      <text:p text:style-name="ifm_p_mt.3.76mm_ifm">Hierdoor ben ik genoodzaakt een beroep te doen op artikel 2.27, lid twee van de Comptabiliteitswet. De Kamer wordt met een vertrouwelijke brief nader geïnformeerd over de reden<text:note text:id="ID-1253717-d40e69" text:note-class="footnote"><text:note-citation text:label="1 ">1</text:note-citation><text:note-body><text:p text:style-name="ifm_p_font.normal_size.6.93pt_mt..5mm_indent.-0.1161in_mleft.0.1161in_ifm">Ter vertrouwelijke inzage gelegd, alleen voor de leden, bij het Centraal Informatiepunt Tweede Kamer</text:p></text:note-body></text:note>.</text:p>
      <text:p text:style-name="ifm_p_mt.3.76mm_ifm">De informatie in deze brief dient vertrouwelijk te blijven in verband met lopende contractonderhandelingen. Openbaarmaking schaadt de financiële belangen van de Staat.</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II, nr. 38<text:tab/><text:page-number text:select-page="current"/></text:p>
      </style:footer>
    </style:master-page>
    <style:master-page xmlns:sdu-fn="http://schema.sdu.nl/2011/07/functions" style:name="Landscape" style:page-layout-name="landscape-margin-text">
      <style:footer>
        <text:p text:style-name="footer">Tweede Kamer, vergaderjaar 2025-2026, 36 800 XII, nr. 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Infrastructuur en Waterstaat (XII) voor het jaar 2026; Brief regering; Beroep op artikel 2.27, lid twee van de Comptabiliteitswet inzake de suppletoire begroting van het Ministerie van Infrastructuur en Waterstaat (XII)</dc:title>
    <meta:user-defined meta:name="OVERHEIDop.ParlID/DC.identifier">kst-36800-XII-38</meta:user-defined>
    <meta:user-defined meta:name="OVERHEIDop.ondernummer">38</meta:user-defined>
    <meta:user-defined meta:name="DCTERMS.W3CDTF/DCTERMS.available">2026-06-15</meta:user-defined>
    <meta:user-defined meta:name="OVERHEIDop.KamerstukTypen/DC.type">Brief</meta:user-defined>
    <meta:user-defined meta:name="OVERHEIDop.dossiernummer">36800-XII</meta:user-defined>
    <meta:user-defined meta:name="OVERHEIDop.configuratie">https://repository.officiele-overheidspublicaties.nl/MasterConfiguraties/MC-OEP-Kamerstuk-Web/1.10/xml/MC-OEP-Kamerstuk-Web.xml</meta:user-defined>
    <meta:user-defined meta:name="OVERHEIDop.documenttitel">Beroep op artikel 2.27, lid twee van de Comptabiliteitswet inzake de suppletoire begroting van het Ministerie van Infrastructuur en Waterstaat (XII)</meta:user-defined>
    <meta:user-defined meta:name="OVERHEIDop.indiener">V.P.G. Karremans</meta:user-defined>
    <meta:user-defined meta:name="OVERHEIDop.dossiertitel">Vaststelling van de begrotingsstaten van het Ministerie van Infrastructuur en Waterstaat (X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Vaststelling van de begrotingsstaten van het Ministerie van Infrastructuur en Waterstaat (XII) voor het jaar 2026; Brief regering; Beroep op artikel 2.27, lid twee van de Comptabiliteitswet inzake de suppletoire begroting van het Ministerie van Infrastructuur en Waterstaat (XI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