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00-XII-3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XII<text:tab/> Vaststelling van de begrotingsstaten van het Ministerie van Infrastructuur en Waterstaat (XII) voor het jaar 2026</text:h>
      <text:h text:style-name="ifm_p_font.bold_size.9.06pt_mt.18.8mm_indent.-58.5mm_ifm" text:outline-level="1">Nr. 35
      <text:tab/>BRIEF VAN DE MINISTER VAN INFRASTRUCTUUR EN WATERSTAAT</text:h>
      <text:p text:style-name="ifm_p_mt.3.76mm_ifm">Aan de Voorzitter van de Tweede Kamer der Staten-Generaal</text:p>
      <text:p text:style-name="ifm_p_mt.3.76mm_ifm">Den Haag, 20 mei 2026</text:p>
      <text:p text:style-name="ifm_p_mt.3.76mm_ifm">Bijgaand bied ik u het Jaarverslag 2025 van de Inspectie Leefomgeving en Transport (ILT) en het Jaarverslag 2025 van de ILT Inlichtingen- en opsporingsdienst (ILT-IOD) aan. Beide jaarverslagen worden gelijktijdig aan de voorzitter van de Eerste Kamer aangeboden.</text:p>
      <text:p text:style-name="ifm_p_mt.3.76mm_ifm">De ILT zet zich in voor de bescherming van mens en milieu. Dat doen we door dagelijks te werken aan veiligheid, vertrouwen en duurzaamheid in transport, infrastructuur, milieu en wonen. De ILT-IOD is als bijzondere opsporingsdienst onderdeel van de ILT. Met specialistische kennis en bevoegdheden voert de IOD onder leiding van het Functioneel Parket complexe strafrechtelijke onderzoeken uit, zoals op het gebied van milieucriminaliteit.</text:p>
      <text:p text:style-name="ifm_p_mt.3.76mm_ifm">In de jaarverslagen leest u wat de ILT doet, welke uitdagingen zij kent, waar zij in 2025 op heeft ingezet en wat daarbij is bereikt. Ook is er aandacht voor signalen die zijn afgegeven en de inzet op slim en innovatief werken om steeds effectiever te worden. Hiermee wil de ILT haar werk en de toegevoegde waarde voor de maatschappij inzichtelijk maken voor eenieder die geïnteresseerd is in het werk van de ILT.</text:p>
      <text:p text:style-name="ifm_p_mt.5.08mm_ifm">De Minister van Infrastructuur en Waterstaat,<text:line-break/>V.P.G.<text:s/>Karre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XII, nr. 35<text:tab/><text:page-number text:select-page="current"/></text:p>
      </style:footer>
    </style:master-page>
    <style:master-page xmlns:sdu-fn="http://schema.sdu.nl/2011/07/functions" style:name="Landscape" style:page-layout-name="landscape-margin-text">
      <style:footer>
        <text:p text:style-name="footer">Tweede Kamer, vergaderjaar 2025-2026, 36 800 XII, nr. 3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Infrastructuur en Waterstaat (XII) voor het jaar 2026; Brief regering; Jaarverslag ILT 2025 en Jaarverslag ILT-IOD 2025</dc:title>
    <meta:user-defined meta:name="OVERHEIDop.ParlID/DC.identifier">kst-36800-XII-35</meta:user-defined>
    <meta:user-defined meta:name="OVERHEIDop.ondernummer">35</meta:user-defined>
    <meta:user-defined meta:name="DCTERMS.W3CDTF/DCTERMS.available">2026-05-22</meta:user-defined>
    <meta:user-defined meta:name="OVERHEIDop.KamerstukTypen/DC.type">Brief</meta:user-defined>
    <meta:user-defined meta:name="OVERHEIDop.dossiernummer">36800-XII</meta:user-defined>
    <meta:user-defined meta:name="OVERHEIDop.configuratie">https://repository.officiele-overheidspublicaties.nl/MasterConfiguraties/MC-OEP-Kamerstuk-Web/1.10/xml/MC-OEP-Kamerstuk-Web.xml</meta:user-defined>
    <meta:user-defined meta:name="OVERHEIDop.documenttitel">Jaarverslag ILT 2025 en Jaarverslag ILT-IOD 2025</meta:user-defined>
    <meta:user-defined meta:name="OVERHEIDop.indiener">V.P.G. Karremans</meta:user-defined>
    <meta:user-defined meta:name="OVERHEIDop.dossiertitel">Vaststelling van de begrotingsstaten van het Ministerie van Infrastructuur en Waterstaat (XII)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0</meta:user-defined>
    <meta:user-defined meta:name="DC.title">Vaststelling van de begrotingsstaten van het Ministerie van Infrastructuur en Waterstaat (XII) voor het jaar 2026; Brief regering; Jaarverslag ILT 2025 en Jaarverslag ILT-IOD 2025</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