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text:tab/>Vaststelling van de begrotingsstaten van het Ministerie van Defensie (X) voor het jaar 2026</text:h>
      <text:h text:style-name="ifm_p_font.bold_size.9.06pt_mt.18.8mm_indent.-58.5mm_ifm" text:outline-level="1">Nr. 84
      <text:tab/>BRIEF VAN DE MINISTER VAN DEFENSIE</text:h>
      <text:p text:style-name="ifm_p_mt.3.76mm_ifm">Aan de Voorzitter van de Tweede Kamer der Staten-Generaal</text:p>
      <text:p text:style-name="ifm_p_mt.3.76mm_ifm">Den Haag, 20 mei 2026</text:p>
      <text:p text:style-name="ifm_p_mt.3.76mm_ifm">Hierbij bied ik u het Jaarverslag 2025 van de Kustwacht voor het Caribisch deel van het Koninkrijk (hierna Kustwacht) aan. De Rijksministerraad heeft dit jaarverslag op 24 april 2026 vastgesteld.</text:p>
      <text:p text:style-name="ifm_p_mt.3.76mm_ifm">De Kustwacht stelt jaarlijks een jaarverslag op om verantwoording af te leggen over haar functioneren. Ook rapporteert de Kustwacht hiermee over de behaalde resultaten in het voorgaande jaar. Het opstellen van een jaarverslag is een verplichting uit de Rijkswet Kustwacht voor Aruba, Curaçao, Sint Maarten, alsmede voor de openbare lichamen Bonaire, Sint Eustatius en Saba.</text:p>
      <text:h text:style-name="ifm_p_font.bold_mt.3.76mm_page.keep-with-next_ifm" text:outline-level="1">Kustwacht Caribisch Gebied</text:h>
      <text:p text:style-name="ifm_p_mt.3.76mm_ifm">De Kustwacht is de maritieme schakel in de rechtshandhavingsketen van het Caribisch deel van het Koninkrijk. Naast dienstverlenende taken, zoals <text:span text:style-name="ifm_span_font.italic_ifm">search and rescue</text:span>, voert de Kustwacht opsporings- en toezichthoudende taken uit. Hieronder vallen drugsbestrijding, algemene politietaken, terrorismebestrijding, grensbewaking, het handhaven van milieuvoorschriften en het bestrijden van irreguliere immigratie. De Kustwacht is daarmee een waardevolle speler in de aanpak van georganiseerde criminaliteit en dienstverlening (noodhulp). Als samenwerkingsorganisatie tussen de verschillende ministeries van de vier landen binnen het Koninkrijk heeft de Kustwacht ook maatschappelijk gezien een belangrijke rol in het Caribisch deel van het Koninkrijk.</text:p>
      <text:h text:style-name="ifm_p_font.bold_mt.3.76mm_page.keep-with-next_ifm" text:outline-level="1">Geopolitieke ontwikkelingen</text:h>
      <text:p text:style-name="ifm_p_mt.3.76mm_ifm">De instabiele situatie in Venezuela en de oplopende spanningen tussen Venezuela en de Verenigde Staten die uiteindelijk hebben geleid tot de gevangenneming van de Venezolaanse president Maduro, hebben impact gehad op de veiligheidssituatie in de regio. Het Ministerie van Defensie en het Ministerie van Buitenlandse Zaken hebben als Koninkrijksdepartementen, samen met het Ministerie van Binnenlandse Zaken, de situatie nauwlettend in de gaten gehouden en de ontwikkelingen doorlopend in goed overleg met de regeringen van de landen binnen het Koninkrijk besproken.</text:p>
      <text:p text:style-name="ifm_p_mt.3.76mm_ifm">De Kustwacht heeft in 2025 voor het overgrote deel haar reguliere taken uitgevoerd. De geopolitieke ontwikkelingen die vanaf medio augustus jl. voor spanningen in de regio zorgden, hadden echter ook effect op het werkveld van de Kustwacht als rechtshandhavingsorganisatie. Het Stationsschip Caribisch Gebied van Defensie wordt normaliter ook periodiek voor de taakuitvoering van de Kustwacht ingezet. Als gevolg van de spanningen in de regio, is prioriteit gegeven aan de militaire inzet van het stationsschip voor het monitoren van de veiligheidssituatie rondom de Benedenwindse eilanden. Hierdoor is het schip niet ingezet voor counterdrugsoperaties in internationale wateren en was het schip niet volledig beschikbaar voor de Kustwacht. Waar nodig ondersteunde het stationsschip de Kustwacht Caribisch Gebied bij counterdrugsoperaties in de territoriale wateren van het Caribisch deel van het Koninkrijk.</text:p>
      <text:h text:style-name="ifm_p_font.bold_mt.3.76mm_page.keep-with-next_ifm" text:outline-level="1">Jaarverslag 2025</text:h>
      <text:p text:style-name="ifm_p_mt.3.76mm_ifm">In 2025 zette de Kustwacht grote stappen in de personele transitie, met een groei van bijna 80 fte. De transitie bevindt zich in de laatste fase en zal in 2026 worden afgerond. Op materieelgebied werd in 2025 gewerkt aan de vervanging van zowel de cuttercapaciteit als de kleine varende capaciteit en zijn er belangrijke stappen gezet richting de verwerving van waldetectiecapaciteit voor de Bovenwindse eilanden. Deze projecten zijn nog in uitvoering.</text:p>
      <text:p text:style-name="ifm_p_mt.5.08mm_ifm">De Minister van Defensie,<text:line-break/>D.<text:s/>Yeşilgöz-Zegeriu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 nr. 84<text:tab/><text:page-number text:select-page="current"/></text:p>
      </style:footer>
    </style:master-page>
    <style:master-page xmlns:sdu-fn="http://schema.sdu.nl/2011/07/functions" style:name="Landscape" style:page-layout-name="landscape-margin-text">
      <style:footer>
        <text:p text:style-name="footer">Tweede Kamer, vergaderjaar 2025-2026, 36 800 X, nr. 8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Defensie (X) voor het jaar 2026; Brief regering; Jaarverslag 2025 Kustwacht voor het Koninkrijk der Nederlanden in het Caribisch gebied</dc:title>
    <meta:user-defined meta:name="OVERHEIDop.ParlID/DC.identifier">kst-36800-X-84</meta:user-defined>
    <meta:user-defined meta:name="OVERHEIDop.ondernummer">84</meta:user-defined>
    <meta:user-defined meta:name="DCTERMS.W3CDTF/DCTERMS.available">2026-05-28</meta:user-defined>
    <meta:user-defined meta:name="OVERHEIDop.KamerstukTypen/DC.type">Brief</meta:user-defined>
    <meta:user-defined meta:name="OVERHEIDop.dossiernummer">36800-X</meta:user-defined>
    <meta:user-defined meta:name="OVERHEIDop.configuratie">https://repository.officiele-overheidspublicaties.nl/MasterConfiguraties/MC-OEP-Kamerstuk-Web/1.10/xml/MC-OEP-Kamerstuk-Web.xml</meta:user-defined>
    <meta:user-defined meta:name="OVERHEIDop.documenttitel">Jaarverslag 2025 Kustwacht voor het Koninkrijk der Nederlanden in het Caribisch gebied</meta:user-defined>
    <meta:user-defined meta:name="OVERHEIDop.indiener">D. Yeşilgöz-Zegerius</meta:user-defined>
    <meta:user-defined meta:name="OVERHEIDop.dossiertitel">Vaststelling van de begrotingsstaten van het Ministerie van Defensie (X)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aststelling van de begrotingsstaten van het Ministerie van Defensie (X) voor het jaar 2026; Brief regering; Jaarverslag 2025 Kustwacht voor het Koninkrijk der Nederlanden in het Caribisch gebie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