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-11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<text:tab/>Vaststelling van de begrotingsstaten van het Ministerie van Defensie (X) voor het jaar 2026</text:h>
      <text:h text:style-name="ifm_p_font.bold_size.9.06pt_mt.18.8mm_indent.-58.5mm_ifm" text:outline-level="1">Nr. 111
      <text:tab/>MOTIE VAN HET LID BOON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de Defensie Conditie Proef (DCP) momenteel normen hanteert op basis van geslacht en leeftijd;</text:p>
      <text:p text:style-name="ifm_p_mt.3.76mm_ifm">constaterende dat binnen Defensie voor verschillende functies al wordt gewerkt met functiegerichte fysieke eisen, zoals de FIT/FIT-CLAS;</text:p>
      <text:p text:style-name="ifm_p_mt.3.76mm_ifm">overwegende dat militairen moeten worden beoordeeld op hun inzetbaarheid voor de functie die zij vervullen en dat normen op basis van geslacht en leeftijd daarmee onverenigbaar zijn;</text:p>
      <text:p text:style-name="ifm_p_mt.3.76mm_ifm">verzoekt de regering de Defensie Conditie Proef te hervormen naar functiegerichte eisen, vergelijkbaar met de systematiek van de FIT/FIT-CLAS, en daarbij normen op basis van geslacht en leeftijd af te schaffen,</text:p>
      <text:p text:style-name="ifm_p_mt.3.76mm_ifm">en gaat over tot de orde van de dag.</text:p>
      <text:p text:style-name="ifm_p_mt.3.76mm_ifm">Boo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X, nr. 11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X, nr. 11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Defensie (X) voor het jaar 2026; Motie; Motie van het lid Boon over de Defensie Conditie Proef hervormen naar functiegerichte eisen</dc:title>
    <meta:user-defined meta:name="OVERHEIDop.ParlID/DC.identifier">kst-36800-X-111</meta:user-defined>
    <meta:user-defined meta:name="OVERHEIDop.ondernummer">111</meta:user-defined>
    <meta:user-defined meta:name="DCTERMS.W3CDTF/DCTERMS.available">2026-07-03</meta:user-defined>
    <meta:user-defined meta:name="OVERHEIDop.KamerstukTypen/DC.type">Motie</meta:user-defined>
    <meta:user-defined meta:name="OVERHEIDop.dossiernummer">36800-X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Boon over de Defensie Conditie Proef hervormen naar functiegerichte eisen</meta:user-defined>
    <meta:user-defined meta:name="OVERHEIDop.indiener">M.C.H. Boon</meta:user-defined>
    <meta:user-defined meta:name="OVERHEIDop.dossiertitel">Vaststelling van de begrotingsstaten van het Ministerie van Defensie (X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Vaststelling van de begrotingsstaten van het Ministerie van Defensie (X) voor het jaar 2026; Motie; Motie van het lid Boon over de Defensie Conditie Proef hervormen naar functiegerichte eis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