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X-104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X<text:tab/>Vaststelling van de begrotingsstaten van het Ministerie van Defensie (X) voor het jaar 2026</text:h>
      <text:h text:style-name="ifm_p_font.bold_size.9.06pt_mt.18.8mm_indent.-58.5mm_ifm" text:outline-level="1">Nr. 104
      <text:tab/>MOTIE VAN HET LID PIRI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Defensie op verschillende kernterreinen, waaronder opleiden, trainen en oefenen, structureel oud-militairen inhuurt via dure commerciële tussenpartijen;</text:p>
      <text:p text:style-name="ifm_p_mt.3.76mm_ifm">overwegende dat de meerwaarde van deze inhuur voornamelijk voortkomt uit de kennis en ervaring van de oud-militairen zélf en dat zij met een meer flexibele aanstellingsvorm verbonden kunnen blijven aan Defensie;</text:p>
      <text:p text:style-name="ifm_p_mt.3.76mm_ifm">verzoekt de regering te onderzoeken hoe de kennis en ervaring van oud-militairen via een flexibele reservisten- of aanstellingsvorm rechtstreeks aan Defensie verbonden kan worden gehouden, zodat de afhankelijkheid van dure commerciële tussenpartijen wordt afgebouwd, en de Kamer hierover voor de begrotingsbehandeling te informeren,</text:p>
      <text:p text:style-name="ifm_p_mt.3.76mm_ifm">en gaat over tot de orde van de dag.</text:p>
      <text:p text:style-name="ifm_p_mt.3.76mm_ifm">Piri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00 X, nr. 104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00 X, nr. 10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Defensie (X) voor het jaar 2026; Motie; Motie van het lid Piri over de kennis en ervaring van oud-militairen via een flexibele reservisten- of aanstellingsvorm rechtstreeks aan Defensie verbonden houden</dc:title>
    <meta:user-defined meta:name="OVERHEIDop.ParlID/DC.identifier">kst-36800-X-104</meta:user-defined>
    <meta:user-defined meta:name="OVERHEIDop.ondernummer">104</meta:user-defined>
    <meta:user-defined meta:name="DCTERMS.W3CDTF/DCTERMS.available">2026-07-03</meta:user-defined>
    <meta:user-defined meta:name="OVERHEIDop.KamerstukTypen/DC.type">Motie</meta:user-defined>
    <meta:user-defined meta:name="OVERHEIDop.dossiernummer">36800-X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Piri over de kennis en ervaring van oud-militairen via een flexibele reservisten- of aanstellingsvorm rechtstreeks aan Defensie verbonden houden</meta:user-defined>
    <meta:user-defined meta:name="OVERHEIDop.indiener">K.P. Piri</meta:user-defined>
    <meta:user-defined meta:name="OVERHEIDop.dossiertitel">Vaststelling van de begrotingsstaten van het Ministerie van Defensie (X) voor het jaar 2026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Vaststelling van de begrotingsstaten van het Ministerie van Defensie (X) voor het jaar 2026; Motie; Motie van het lid Piri over de kennis en ervaring van oud-militairen via een flexibele reservisten- of aanstellingsvorm rechtstreeks aan Defensie verbonden houd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