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78
      <text:tab/>MOTIE VAN DE LEDEN STOFFER EN MOHANDIS</text:h>
      <text:p text:style-name="ifm_p_ifm">Voorgesteld 2 juli 2026</text:p>
      <text:p text:style-name="ifm_p_mt.3.76mm_ifm">De Kamer,</text:p>
      <text:p text:style-name="ifm_p_mt.3.76mm_ifm">gehoord de beraadslaging,</text:p>
      <text:p text:style-name="ifm_p_mt.3.76mm_ifm">overwegende dat het aangenomen amendement-Stoffer/Rooderkerk (36 800 VIII, nr. 77) een structurele rijkssubsidie beoogt voor het Nationaal Onderwijsmuseum;</text:p>
      <text:p text:style-name="ifm_p_mt.3.76mm_ifm">overwegende dat volgens artikel 2.3 van de Comptabiliteitswet 2016 als structureel beoogde wijzigingen van een begrotingsstaat tevens in de begrotingsstaten van de daaropvolgende jaren worden opgenomen, tenzij een zwaarwegende reden zich hiertegen verzet;</text:p>
      <text:p text:style-name="ifm_p_mt.3.76mm_ifm">constaterende dat het kabinet geen zwaarwegende reden, maar beleidsvoorkeuren aanvoert om geen subsidie meer te willen verlenen en daarmee inbreuk maakt op het budgetrecht van de Kamer;</text:p>
      <text:p text:style-name="ifm_p_mt.3.76mm_ifm">verzoekt de regering met het oog op de continuïteit van het Nationaal Onderwijsmuseum binnen twee weken aan het museum en de Kamer de door de Kamer vastgestelde structurele subsidie te bevestigen,</text:p>
      <text:p text:style-name="ifm_p_mt.3.76mm_ifm">en gaat over tot de orde van de dag.</text:p>
      <text:p text:style-name="ifm_p_mt.3.76mm_ifm">Stoffer</text:p>
      <text:p text:style-name="ifm_p_ifm">Mohand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78<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7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Motie; Motie van de leden Stoffer en Mohandis over aan het Nationaal Onderwijsmuseum en de Kamer de vastgestelde structurele subsidie bevestigen</dc:title>
    <meta:user-defined meta:name="OVERHEIDop.ParlID/DC.identifier">kst-36800-VIII-178</meta:user-defined>
    <meta:user-defined meta:name="OVERHEIDop.ondernummer">178</meta:user-defined>
    <meta:user-defined meta:name="DCTERMS.W3CDTF/DCTERMS.available">2026-07-03</meta:user-defined>
    <meta:user-defined meta:name="OVERHEIDop.KamerstukTypen/DC.type">Motie</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Motie van de leden Stoffer en Mohandis over aan het Nationaal Onderwijsmuseum en de Kamer de vastgestelde structurele subsidie bevestigen</meta:user-defined>
    <meta:user-defined meta:name="OVERHEIDop.indiener">M. Mohandis</meta:user-defined>
    <meta:user-defined meta:name="OVERHEIDop.indiener">C. Stoffer</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Vaststelling van de begrotingsstaten van het Ministerie van Onderwijs, Cultuur en Wetenschap (VIII) voor het jaar 2026; Motie; Motie van de leden Stoffer en Mohandis over aan het Nationaal Onderwijsmuseum en de Kamer de vastgestelde structurele subsidie bevesti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