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5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51
      <text:tab/>BRIEF VAN DE MINISTER VAN ONDERWIJS, CULTUUR EN WETENSCHAP</text:h>
      <text:p text:style-name="ifm_p_mt.3.76mm_ifm">Aan de Voorzitter van de Tweede Kamer der Staten-Generaal</text:p>
      <text:p text:style-name="ifm_p_mt.3.76mm_ifm">Den Haag, 19 mei 2026</text:p>
      <text:p text:style-name="ifm_p_mt.3.76mm_ifm">Hierbij stuur ik u het antwoord op de vraag van de commissie over de vergadering van 19 januari 2026 inzake OCW-begroting, onderdeel Cultuur.</text:p>
      <text:p text:style-name="ifm_p_mt.3.76mm_ifm">Het lid Dassen (Volt) stelde tijdens het wetgevingsdebat aan mijn voorganger de vraag of er mogelijkheden zijn om de Cultuurkaart van CJP te indexeren. Binnen de huidige financiële kaders is er geen toereikend budget beschikbaar om extra middelen in te zetten bovenop het bedrag dat met CJP is overeengekomen.</text:p>
      <text:p text:style-name="ifm_p_mt.3.76mm_ifm">De Cultuurkaart wordt door het Ministerie van OCW gefinancierd om cultuureducatie en -participatie te bevorderen onder leerlingen in het voortgezet onderwijs en onder studenten in het middelbaar beroepsonderwijs. Via de Cultuurkaart wordt per leerling/student een bepaald bedrag voor cultuureducatie en -participatie beschikbaar gesteld.</text:p>
      <text:p text:style-name="ifm_p_mt.3.76mm_ifm">Voor de uitvoering van de Cultuurkaart is het ministerie voor de periode 2025–2028 concessieovereenkomsten aangegaan met CJP. De financiële afspraken binnen deze overeenkomsten zijn gemaakt op basis van een offerte van CJP. Binnen de huidige financiële kaders is er geen toereikend budget beschikbaar om extra middelen in te zetten bovenop deze overeengekomen financiële afspraken. Daarbij heeft het CJP voorzieningen getroffen om het beschikbare leerlingen- en studentenbedrag op de Cultuurkaart tot 2028 jaarlijks te laten stijgen. Dit wordt gerealiseerd binnen het overeengekomen budget. Ik zie daarom ook geen dringende reden om de overeengekomen financiële afspraken in de lopende periode aan te pass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51<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5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Brief regering; Reactie op vraag van het lid Dassen, gesteld tijdens het wetgevingsoverleg inzake OCW-begroting, onderdeel Cultuur van 19 januari 2026, over indexering van de Cultuurkaarten</dc:title>
    <meta:user-defined meta:name="OVERHEIDop.ParlID/DC.identifier">kst-36800-VIII-151</meta:user-defined>
    <meta:user-defined meta:name="OVERHEIDop.ondernummer">151</meta:user-defined>
    <meta:user-defined meta:name="DCTERMS.W3CDTF/DCTERMS.available">2026-05-26</meta:user-defined>
    <meta:user-defined meta:name="OVERHEIDop.KamerstukTypen/DC.type">Brief</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Reactie op vraag van het lid Dassen, gesteld tijdens het wetgevingsoverleg inzake OCW-begroting, onderdeel Cultuur van 19 januari 2026, over indexering van de Cultuurkaarten</meta:user-defined>
    <meta:user-defined meta:name="OVERHEIDop.indiener">R.M. Letschert</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Vaststelling van de begrotingsstaten van het Ministerie van Onderwijs, Cultuur en Wetenschap (VIII) voor het jaar 2026; Brief regering; Reactie op vraag van het lid Dassen, gesteld tijdens het wetgevingsoverleg inzake OCW-begroting, onderdeel Cultuur van 19 januari 2026, over indexering van de Cultuurkaar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