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49
      <text:tab/>BRIEF VAN DE STAATSSECRETARIS VAN ONDERWIJS, CULTUUR EN WETENSCHAP</text:h>
      <text:p text:style-name="ifm_p_mt.3.76mm_ifm">Aan de Voorzitter van de Tweede Kamer der Staten-Generaal</text:p>
      <text:p text:style-name="ifm_p_mt.3.76mm_ifm">Den Haag, 24 april 2026</text:p>
      <text:p text:style-name="ifm_p_mt.3.76mm_ifm">Op 24 maart jl. nam uw Kamer het amendement Stoffer c.s.<text:note text:id="ID-1246128-d40e49" text:note-class="footnote"><text:note-citation text:label="1 ">1</text:note-citation><text:note-body><text:p text:style-name="ifm_p_font.normal_size.6.93pt_mt..5mm_indent.-0.1161in_mleft.0.1161in_ifm">Kamerstuk 36 800 VIII, nr. 77</text:p></text:note-body></text:note> aan. Dit amendement verzoekt de subsidie aan het Nationaal Onderwijsmuseum structureel voort te zetten en te verhogen naar € 945.000. In het amendement wordt dekking gegeven voor een verhoging van de subsidie in 2026, maar niet voor de structurele voortzetting en verhoging daarvan.</text:p>
      <text:p text:style-name="ifm_p_mt.3.76mm_ifm">Het aangenomen amendement stelt mij voor een lastig dilemma. Uw wens de subsidie structureel voort te zetten, om de collectie van de geschiedenis van het onderwijs te kunnen blijven tentoonstellen, komt niet overeen met de middelen die hiervoor geregeld zijn. Bovendien kan ik nog steeds niet om de flinke taakstelling op mijn departement heen, zowel voor personeel als voor subsidies. Ik moet daarom scherpe keuzes maken.</text:p>
      <text:p text:style-name="ifm_p_mt.3.76mm_ifm">Er is dan ook geen mogelijkheid de subsidie aan dit museum structureel voort te zetten. Dit betekent dat het besluit om de subsidie stop te zetten per 1 januari 2027 blijft staan. Wel ontvangt het museum vanzelfsprekend de per amendement vastgestelde aanvullende subsidie van € 350.000 in 2026. Ook stel ik bij een goed onderbouwd plan de eerder toegezegde eenmalige projectsubsidie voor de afbouw van de collectie in 2027 nog steeds beschikbaar voor het museum. Ik heb dit ook aan het museum laten weten en blijf hierover met het museum in gesprek.</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49<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Uitvoering van het amendement van de leden Stoffer en Rooderkerk over het verhogen van het bedrag voor het Nationaal Onderwijsmuseum (Kamerstuk 36800-VIII-77)</dc:title>
    <meta:user-defined meta:name="OVERHEIDop.ParlID/DC.identifier">kst-36800-VIII-149</meta:user-defined>
    <meta:user-defined meta:name="OVERHEIDop.ondernummer">149</meta:user-defined>
    <meta:user-defined meta:name="DCTERMS.W3CDTF/DCTERMS.available">2026-04-30</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Uitvoering van het amendement van de leden Stoffer en Rooderkerk over het verhogen van het bedrag voor het Nationaal Onderwijsmuseum (Kamerstuk 36800-VIII-77)</meta:user-defined>
    <meta:user-defined meta:name="OVERHEIDop.indiener">J.Z.C.M. Tielen</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aststelling van de begrotingsstaten van het Ministerie van Onderwijs, Cultuur en Wetenschap (VIII) voor het jaar 2026; Brief regering; Uitvoering van het amendement van de leden Stoffer en Rooderkerk over het verhogen van het bedrag voor het Nationaal Onderwijsmuseum (Kamerstuk 36800-VIII-7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