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VIII-1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42
      <text:tab/>BRIEF VAN DE MINISTER VAN ONDERWIJS, CULTUUR EN WETENSCHAP</text:h>
      <text:p text:style-name="ifm_p_mt.3.76mm_ifm">Aan de Voorzitter van de Tweede Kamer der Staten-Generaal</text:p>
      <text:p text:style-name="ifm_p_mt.3.76mm_ifm">Den Haag, 3 april 2026</text:p>
      <text:p text:style-name="ifm_p_mt.3.76mm_ifm">Ik ben enorm blij met het goede nieuws dat een deel van het Roemeense erfgoed dat vorig jaar werd gestolen uit het Drents Museum in Assen is teruggevonden.</text:p>
      <text:p text:style-name="ifm_p_mt.3.76mm_ifm">Op 25 januari 2025 werd een aantal gouden topstukken van de tentoonstelling <text:span text:style-name="ifm_span_font.italic_ifm">Dacia – Rijk van goud en zilver</text:span> gestolen. Bij deze diefstal zijn vier belangrijke objecten ontvreemd die als Roemeens erfgoed van grote culturele waarde zijn: de gouden helm van Cotofenesti en drie gouden armbanden. De gouden helm en twee armbanden zijn nu teruggevonden.</text:p>
      <text:p text:style-name="ifm_p_mt.3.76mm_ifm">Voor de tentoonstelling is op grond van de indemniteitsregeling een indemniteitsverklaring afgegeven door de staat. Bij Kamerbrief van 16 januari jl. informeerde mijn voorganger uw Kamer over de uitbetaling van de indemniteitssubsidie van € 5,7 miljoen.<text:note text:id="ID-1243177-d40e77" text:note-class="footnote"><text:note-citation text:label="1 ">1</text:note-citation><text:note-body><text:p text:style-name="ifm_p_font.normal_size.6.93pt_mt..5mm_indent.-0.1161in_mleft.0.1161in_ifm">Kamerstuk 36 800 VIII, nr. 37</text:p></text:note-body></text:note> Er zijn door de verzekeraar met Roemenië afspraken gemaakt over wat er gebeurt als de gestolen objecten teruggevonden zouden worden. Er zal nu in beeld gebracht moeten worden door een onafhankelijk expert of er sprake is van schade aan de objecten. De middelen die door Roemenië worden terugbetaald aan de verzekeraar komen uiteindelijk terug naar de begroting van OCW. Dit is in eerste instantie een proces tussen de verzekeraar en Roemenië waar ik nu niet op vooruit kan lopen.</text:p>
      <text:p text:style-name="ifm_p_mt.3.76mm_ifm">Ik wil hierbij grote complimenten uitspreken voor het fantastische werk van de politie, het Openbaar Ministerie en de opsporingsdiensten die er alles aan hebben gedaan om de objecten terug te vind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42<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4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Gestolen Roemeens erfgoed terug</dc:title>
    <meta:user-defined meta:name="OVERHEIDop.ParlID/DC.identifier">kst-36800-VIII-142</meta:user-defined>
    <meta:user-defined meta:name="OVERHEIDop.ondernummer">142</meta:user-defined>
    <meta:user-defined meta:name="DCTERMS.W3CDTF/DCTERMS.available">2026-04-09</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Gestolen Roemeens erfgoed terug</meta:user-defined>
    <meta:user-defined meta:name="OVERHEIDop.indiener">R.M. Letscher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03</meta:user-defined>
    <meta:user-defined meta:name="DC.title">Vaststelling van de begrotingsstaten van het Ministerie van Onderwijs, Cultuur en Wetenschap (VIII) voor het jaar 2026; Brief regering; Gestolen Roemeens erfgoed teru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