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D</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text:tab/>Vaststelling van de begrotingsstaten van het Ministerie van Justitie en Veiligheid (VI) voor het jaar 2026</text:h>
      <text:h text:style-name="ifm_p_font.bold_size.9.06pt_mt.18.8mm_indent.-58.5mm_ifm" text:outline-level="1">
         D
      <text:tab/>BRIEF VAN DE MINISTER VAN JUSTITIE EN VEILIGHEID</text:h>
      <text:p text:style-name="ifm_p_mt.3.76mm_ifm">Aan de Voorzitter van de Eerste Kamer der Staten-Generaal</text:p>
      <text:p text:style-name="ifm_p_mt.3.76mm_ifm">Den Haag, 10 juni 2026</text:p>
      <text:p text:style-name="ifm_p_mt.3.76mm_ifm">Sinds 2022 worden er jaarlijks Standen van de Uitvoering opgesteld door de diensten, agentschappen en zelfstandige bestuursorganen (zbo’s) van het Ministerie van Justitie en Veiligheid (JenV). Ook dit jaar vragen meerdere taakorganisaties aandacht voor de uitdagingen die zij ondervinden bij de uitvoering van hun taken.</text:p>
      <text:p text:style-name="ifm_p_mt.3.76mm_ifm">Hierbij bied ik u, mede namens de Minister van Asiel en Migratie en de Staatssecretaris van Justitie en Veiligheid, de Standen van de Uitvoering over 2025 aan van het Centraal Justitieel Incassobureau (CJIB), het Nederlands Forensisch Instituut (NFI) en de Dienst Terugkeer &amp; Vertrek (DT&amp;V). De Stand van de Uitvoering van de Raad voor de Kinderbescherming (RvdK) is dit jaar gecombineerd met hun jaarbericht. De Immigratie en Naturalisatiedienst (IND) en de Dienst Justitiële Inrichtingen (DJI) zullen op een later moment een Stand van de Uitvoering opleveren.</text:p>
      <text:p text:style-name="ifm_p_mt.3.76mm_ifm">Voor de Standen van de Uitvoering van het Bureau Financieel Toezicht (BFT), Landelijk Bureau Inning Onderhoudsbijdragen (LBIO), Nederlands Register Gerechtelijk Deskundigen (NRGD), de Raad voor de Rechtsbijstand (RvR) en het Schadefonds Geweldsmisdrijven (SGM) verwijs ik u graag naar de jaarlijkse rapportages van de desbetreffende organisatie, waarin deze organisaties de Stand over 2025 hebben opgenomen.</text:p>
      <text:p text:style-name="ifm_p_mt.3.76mm_ifm">Het doel van de Standen van de Uitvoering blijft het tijdig verkrijgen van inzicht in knelpunten in de uitvoering, zodat ongewenste beleidseffecten kunnen worden gesignaleerd. Er is voor de taakorganisaties vanuit die gedachte ruimte om de frequentie en vorm te laten aansluiten bij de eigen behoefte. Voor sommige organisaties kan dit betekenen dat zij niet meer jaarlijks zullen rapporteren, andere organisaties zullen dat wel blijven doe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00 VI, D<text:tab/><text:page-number text:select-page="current"/></text:p>
      </style:footer>
    </style:master-page>
    <style:master-page xmlns:sdu-fn="http://schema.sdu.nl/2011/07/functions" style:name="Landscape" style:page-layout-name="landscape-margin-text">
      <style:footer>
        <text:p text:style-name="footer">Eerste Kamer, vergaderjaar 2025-2026, 36 800 VI, D<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Justitie en Veiligheid (VI) voor het jaar 2026; Brief van de minister van J&amp;V ter aanbieding van diverse Standen van de uitvoering 2025</dc:title>
    <meta:user-defined meta:name="OVERHEIDop.ParlID/DC.identifier">kst-36800-VI-D</meta:user-defined>
    <meta:user-defined meta:name="OVERHEIDop.ondernummer">D</meta:user-defined>
    <meta:user-defined meta:name="DCTERMS.W3CDTF/DCTERMS.available">2026-06-11</meta:user-defined>
    <meta:user-defined meta:name="OVERHEIDop.KamerstukTypen/DC.type">Brief</meta:user-defined>
    <meta:user-defined meta:name="OVERHEIDop.dossiernummer">36800-VI</meta:user-defined>
    <meta:user-defined meta:name="OVERHEIDop.configuratie">https://repository.officiele-overheidspublicaties.nl/MasterConfiguraties/MC-OEP-Kamerstuk-Web/1.10/xml/MC-OEP-Kamerstuk-Web.xml</meta:user-defined>
    <meta:user-defined meta:name="OVERHEIDop.documenttitel">Brief van de minister van J&amp;V ter aanbieding van diverse Standen van de uitvoering 2025</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aststelling van de begrotingsstaten van het Ministerie van Justitie en Veiligheid (VI) voor het jaar 2026; Brief van de minister van J&amp;V ter aanbieding van diverse Standen van de uitvoering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10</meta:user-defined>
    <meta:user-defined meta:name="OVERHEIDop.dossiertitel">Vaststelling van de begrotingsstaten van het Ministerie van Justitie en Veiligheid (VI) voor het jaar 2026</meta:user-defined>
    <meta:user-defined meta:name="OVERHEIDop.versieInformatie"/>
  </office:meta>
</office:document-meta>
</file>