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V-10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 <text:tab/>Vaststelling van de begrotingsstaat van het Ministerie van Buitenlandse Zaken (V) voor het jaar 2026</text:h>
      <text:h text:style-name="ifm_p_font.bold_size.9.06pt_mt.18.8mm_indent.-58.5mm_ifm" text:outline-level="1">Nr. 104
      <text:tab/>BRIEF VAN DE MINISTER VAN BUITENLANDSE ZAKEN</text:h>
      <text:p text:style-name="ifm_p_mt.3.76mm_ifm">Aan de Voorzitter van de Tweede Kamer der Staten-Generaal</text:p>
      <text:p text:style-name="ifm_p_mt.3.76mm_ifm">Den Haag, 22 mei 2026</text:p>
      <text:p text:style-name="ifm_p_mt.3.76mm_ifm">Hierbij bied ik u, mede namens de Minister van Buitenlandse Handel en Ontwikkelingssamenwerking, de Minister van Onderwijs, Cultuur en Wetenschap, de Minister van Infrastructuur en Waterstaat, de Staatssecretaris van Infrastructuur en Waterstaat, de Minister van Klimaat en Groene Groei, de Minister van Landbouw, Visserij, Voedselzekerheid en Natuur, en de Minister van Defensie, de Nederlandse Polaire Strategie 2026–2030 aan. Het betreft het Nederlandse beleidskader voor de poolgebieden dat iedere vijf jaar wordt hernieuwd. De strategie volgt op de Nederlandse Polaire Strategie 2021–2025. Beslagen ten ijs<text:note text:id="ID-1249584-d40e80" text:note-class="footnote"><text:note-citation text:label="1 ">1</text:note-citation><text:note-body><text:p text:style-name="ifm_p_font.normal_size.6.93pt_mt..5mm_indent.-0.1161in_mleft.0.1161in_ifm">Nederlandse Polaire Strategie 2021–2025, bijlage bij Kamerstuk 35 570 V, nr. 65</text:p></text:note-body></text:note>.</text:p>
      <text:p text:style-name="ifm_p_mt.3.76mm_ifm">De situatie in de wereld verandert snel.<text:note text:id="ID-1249584-d40e92" text:note-class="footnote"><text:note-citation text:label="2 ">2</text:note-citation><text:note-body><text:p text:style-name="ifm_p_font.normal_size.6.93pt_mt..5mm_indent.-0.1161in_mleft.0.1161in_ifm">Zie ook: Beleidsbrief Buitenlandse Zaken 2026, Kamerstuk 36 800 V, nr. 103</text:p></text:note-body></text:note> Dit heeft ook zijn weerslag op het noordpoolgebied en in mindere mate Antarctica. Dit vraagt in de internationale samenwerking om een grotere focus op veiligheid dan voorheen. Tegelijkertijd is er in de nieuwe strategie onverminderd aandacht voor belangrijke thema’s als klimaat, biodiversiteit en vervuiling, duurzame economische activiteiten en het belang van wetenschappelijk onderzoek.</text:p>
      <text:p text:style-name="ifm_p_mt.5.08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 nr. 104<text:tab/><text:page-number text:select-page="current"/></text:p>
      </style:footer>
    </style:master-page>
    <style:master-page xmlns:sdu-fn="http://schema.sdu.nl/2011/07/functions" style:name="Landscape" style:page-layout-name="landscape-margin-text">
      <style:footer>
        <text:p text:style-name="footer">Tweede Kamer, vergaderjaar 2025-2026, 36 800 V, nr. 10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at van het Ministerie van Buitenlandse Zaken (V) voor het jaar 2026; Brief regering; Nederlandse Polaire Strategie 2026-2030</dc:title>
    <meta:user-defined meta:name="OVERHEIDop.ParlID/DC.identifier">kst-36800-V-104</meta:user-defined>
    <meta:user-defined meta:name="OVERHEIDop.ondernummer">104</meta:user-defined>
    <meta:user-defined meta:name="DCTERMS.W3CDTF/DCTERMS.available">2026-05-27</meta:user-defined>
    <meta:user-defined meta:name="OVERHEIDop.KamerstukTypen/DC.type">Brief</meta:user-defined>
    <meta:user-defined meta:name="OVERHEIDop.dossiernummer">36800-V</meta:user-defined>
    <meta:user-defined meta:name="OVERHEIDop.configuratie">https://repository.officiele-overheidspublicaties.nl/MasterConfiguraties/MC-OEP-Kamerstuk-Web/1.10/xml/MC-OEP-Kamerstuk-Web.xml</meta:user-defined>
    <meta:user-defined meta:name="OVERHEIDop.documenttitel">Nederlandse Polaire Strategie 2026-2030</meta:user-defined>
    <meta:user-defined meta:name="OVERHEIDop.indiener">T.B.W. Berendsen</meta:user-defined>
    <meta:user-defined meta:name="OVERHEIDop.dossiertitel">Vaststelling van de begrotingsstaat van het Ministerie van Buitenlandse Zaken (V)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2</meta:user-defined>
    <meta:user-defined meta:name="DC.title">Vaststelling van de begrotingsstaat van het Ministerie van Buitenlandse Zaken (V) voor het jaar 2026; Brief regering; Nederlandse Polaire Strategie 2026-2030</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